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08-conceptual-runtime-plane-model:08-7-cross-plane-relationships"/><text:bookmark-start text:name="__RefHeading___cross-plane_relationships_1"/><text:bookmark-start text:name="cross-plane_relationships"/>8.7 Cross-Plane Relationships<text:bookmark-end text:name="__RefHeading___cross-plane_relationships_1"/><text:bookmark-end text:name="cross-plane_relationships"/></text:h>
      <text:p text:style-name="Text_20_body"><text:a xlink:type="simple" xlink:href="https://wiki.didosolutions.com/fxdemo/01-part/start" text:style-name="Internet_20_link" text:visited-style-name="Visited_20_Internet_20_Link"> Go to Top </text:a></text:p>
      <text:p text:style-name="Text_20_body">Cross-plane relationships occur when an event, decision, message, record, or action in one Runtime Plane affects, references, constrains, or produces information in another Runtime Plane.</text:p>
      <text:p text:style-name="Text_20_body">The Financial Systems Archetype separates Runtime Planes to preserve architectural clarity. That separation does not mean the planes operate in isolation. A financial system often requires interactions across planes, but those interactions need to remain explicit, traceable, and governed.</text:p>
      <text:p text:style-name="Text_20_body">For example, a health event in the Health and Observability Plane may trigger a recovery command in the Control Plane. A Data Plane event may require a policy decision in the Policy and Release Plane before information leaves an internal environment. A Policy and Release Plane decision may generate an audit record in the Audit and Provenance Plane. A Control Plane replay command may cause a Node to republish Data Plane information from preserved evidence or persisted records. Cross-plane relationships must not collapse the planes into one another. The architectural purpose of each plane remains distinct even when information flows between planes.</text:p>
      <text:p text:style-name="Text_20_body">A cross-plane relationship can identify:</text:p>
      <text:p text:style-name="Text_20_body">Originating Runtime PlaneReceiving or affected Runtime PlaneEvent, message, decision, or record causing the relationshipNode or Node Role participating in the relationshipCommunication Endpoint or mechanism involvedData Structure Definition governing the exchanged information, where applicable the policy, rule, or condition authorising the relationship, where applicableEvidence or traceability record supporting later reviewExamples of cross-plane relationships appear in Table 8.7-1.
Table 8.7-1:	Examples of cross-plane relationships among Runtime Planes</text:p>
      <table:table table:style-name="Table">
        <table:table-column/>
        <table:table-column/>
        <table:table-column/>
        <table:table-row>
          <table:table-cell office:value-type="string" table:style-name="tableheader">
            <text:p text:style-name="Table_20_Heading"> Originating plane </text:p>
          </table:table-cell>
          <table:table-cell office:value-type="string" table:style-name="tableheader">
            <text:p text:style-name="Table_20_Heading"> Affected plane </text:p>
          </table:table-cell>
          <table:table-cell office:value-type="string" table:style-name="tableheader">
            <text:p text:style-name="Table_20_Heading"> Example </text:p>
          </table:table-cell>
        </table:table-row>
        <table:table-row>
          <table:table-cell office:value-type="string" table:style-name="tablecell">
            <text:p text:style-name="tablealignleft"> Health and Observability Plane </text:p>
          </table:table-cell>
          <table:table-cell office:value-type="string" table:style-name="tablecell">
            <text:p text:style-name="tablealignleft"> Control Plane </text:p>
          </table:table-cell>
          <table:table-cell office:value-type="string" table:style-name="tablecell">
            <text:p text:style-name="tablealignleft"> A degraded Node status triggers a restart, retry, or recovery command. </text:p>
          </table:table-cell>
        </table:table-row>
        <table:table-row>
          <table:table-cell office:value-type="string" table:style-name="tablecell">
            <text:p text:style-name="tablealignleft"> Data Plane </text:p>
          </table:table-cell>
          <table:table-cell office:value-type="string" table:style-name="tablecell">
            <text:p text:style-name="tablealignleft"> Policy and Release Plane </text:p>
          </table:table-cell>
          <table:table-cell office:value-type="string" table:style-name="tablecell">
            <text:p text:style-name="tablealignleft"> A transaction result requires an evaluation for release before an external consumer receives it. </text:p>
          </table:table-cell>
        </table:table-row>
        <table:table-row>
          <table:table-cell office:value-type="string" table:style-name="tablecell">
            <text:p text:style-name="tablealignleft"> Policy and Release Plane </text:p>
          </table:table-cell>
          <table:table-cell office:value-type="string" table:style-name="tablecell">
            <text:p text:style-name="tablealignleft"> Audit and Provenance Plane </text:p>
          </table:table-cell>
          <table:table-cell office:value-type="string" table:style-name="tablecell">
            <text:p text:style-name="tablealignleft"> A release decision creates an audit and provenance record. </text:p>
          </table:table-cell>
        </table:table-row>
        <table:table-row>
          <table:table-cell office:value-type="string" table:style-name="tablecell">
            <text:p text:style-name="tablealignleft"> Control Plane </text:p>
          </table:table-cell>
          <table:table-cell office:value-type="string" table:style-name="tablecell">
            <text:p text:style-name="tablealignleft"> Data Plane </text:p>
          </table:table-cell>
          <table:table-cell office:value-type="string" table:style-name="tablecell">
            <text:p text:style-name="tablealignleft"> A replay command causes selected Data Plane records to be republished. </text:p>
          </table:table-cell>
        </table:table-row>
        <table:table-row>
          <table:table-cell office:value-type="string" table:style-name="tablecell">
            <text:p text:style-name="tablealignleft"> Data Plane </text:p>
          </table:table-cell>
          <table:table-cell office:value-type="string" table:style-name="tablecell">
            <text:p text:style-name="tablealignleft"> Audit and Provenance Plane </text:p>
          </table:table-cell>
          <table:table-cell office:value-type="string" table:style-name="tablecell">
            <text:p text:style-name="tablealignleft"> An analytical assertion creates provenance that links inputs, producing a Node, model version, and output. </text:p>
          </table:table-cell>
        </table:table-row>
      </table:table>
      <text:p text:style-name="Text_20_body">Cross-plane relationships support operational coordination, governed release, auditability, replay, recovery, and evidence. They also help reviewers understand how the system behaves without losing the separation between runtime concer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30:26</meta:creation-date>
    <dc:creator>Generated</dc:creator>
    <dc:date>2026-08-24T07::30:26</dc:date>
    <dc:language>en-US</dc:language>
    <meta:editing-cycles>1</meta:editing-cycles>
    <meta:editing-duration>PT0S</meta:editing-duration>
    <dc:title>fxdemo:01-part:08-conceptual-runtime-plane-model:08-7-cross-plane-relationships</dc:title>
  </office:meta>
</office:document-meta>
</file>