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08-6-audit-and-provenance-plane"/><text:bookmark-start text:name="__RefHeading___audit_and_provenance_plane_1"/><text:bookmark-start text:name="audit_and_provenance_plane"/>8.6 Audit And Provenance Plane<text:bookmark-end text:name="__RefHeading___audit_and_provenance_plane_1"/><text:bookmark-end text:name="audit_and_provenance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a/audit_and_provenance_plane" text:style-name="Internet_20_link" text:visited-style-name="Visited_20_Internet_20_Link">Audit And Provenance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03:32</meta:creation-date>
    <dc:creator>Generated</dc:creator>
    <dc:date>2026-08-22T22::03:32</dc:date>
    <dc:language>en-US</dc:language>
    <meta:editing-cycles>1</meta:editing-cycles>
    <meta:editing-duration>PT0S</meta:editing-duration>
    <dc:title>fxdemo:01-part:08-conceptual-runtime-plane-model:08-6-audit-and-provenance-plane</dc:title>
  </office:meta>
</office:document-meta>
</file>