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8-conceptual-runtime-plane-model:08-5-policy-and-release-plane"/><text:bookmark-start text:name="__RefHeading___policy_and_release_plane_1"/><text:bookmark-start text:name="policy_and_release_plane"/>8.5 Policy And Release Plane<text:bookmark-end text:name="__RefHeading___policy_and_release_plane_1"/><text:bookmark-end text:name="policy_and_release_plane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p/policy_and_release_plane" text:style-name="Internet_20_link" text:visited-style-name="Visited_20_Internet_20_Link">Policy And Release Pla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12:56</meta:creation-date>
    <dc:creator>Generated</dc:creator>
    <dc:date>2026-08-23T01::12:56</dc:date>
    <dc:language>en-US</dc:language>
    <meta:editing-cycles>1</meta:editing-cycles>
    <meta:editing-duration>PT0S</meta:editing-duration>
    <dc:title>fxdemo:01-part:08-conceptual-runtime-plane-model:08-5-policy-and-release-plane</dc:title>
  </office:meta>
</office:document-meta>
</file>