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8-conceptual-runtime-plane-model:08-4-health-and-observability-plane"/><text:bookmark-start text:name="__RefHeading___health_and_observability_plane_1"/><text:bookmark-start text:name="health_and_observability_plane"/>8.4 Health and Observability Plane<text:bookmark-end text:name="__RefHeading___health_and_observability_plane_1"/><text:bookmark-end text:name="health_and_observability_plane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h/health_and_observability_plane" text:style-name="Internet_20_link" text:visited-style-name="Visited_20_Internet_20_Link">Health And Observability Pla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13:27</meta:creation-date>
    <dc:creator>Generated</dc:creator>
    <dc:date>2026-08-24T01::13:27</dc:date>
    <dc:language>en-US</dc:language>
    <meta:editing-cycles>1</meta:editing-cycles>
    <meta:editing-duration>PT0S</meta:editing-duration>
    <dc:title>fxdemo:01-part:08-conceptual-runtime-plane-model:08-4-health-and-observability-plane</dc:title>
  </office:meta>
</office:document-meta>
</file>