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8-conceptual-runtime-plane-model:08-2-control-plane"/><text:bookmark-start text:name="__RefHeading___control_plane_1"/><text:bookmark-start text:name="control_plane"/>8.2 Control Plane<text:bookmark-end text:name="__RefHeading___control_plane_1"/><text:bookmark-end text:name="control_plan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c/control_plane" text:style-name="Internet_20_link" text:visited-style-name="Visited_20_Internet_20_Link">Control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8:57</meta:creation-date>
    <dc:creator>Generated</dc:creator>
    <dc:date>2026-08-24T02::08:57</dc:date>
    <dc:language>en-US</dc:language>
    <meta:editing-cycles>1</meta:editing-cycles>
    <meta:editing-duration>PT0S</meta:editing-duration>
    <dc:title>fxdemo:01-part:08-conceptual-runtime-plane-model:08-2-control-plane</dc:title>
  </office:meta>
</office:document-meta>
</file>