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start"/><text:bookmark-start text:name="__RefHeading___core_conceptual_elements_1"/><text:bookmark-start text:name="core_conceptual_elements"/>7. Core Conceptual Elements<text:bookmark-end text:name="__RefHeading___core_conceptual_elements_1"/><text:bookmark-end text:name="core_conceptual_elements"/></text:h>
      <text:p text:style-name="Text_20_body"><text:a xlink:type="simple" xlink:href="https://wiki.didosolutions.com/fxdemo/01-part/start" text:style-name="Internet_20_link" text:visited-style-name="Visited_20_Internet_20_Link"> Go to To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5:22</meta:creation-date>
    <dc:creator>Generated</dc:creator>
    <dc:date>2026-08-22T17::55:22</dc:date>
    <dc:language>en-US</dc:language>
    <meta:editing-cycles>1</meta:editing-cycles>
    <meta:editing-duration>PT0S</meta:editing-duration>
    <dc:title>fxdemo:01-part:07-core-conceptual-elements:start</dc:title>
  </office:meta>
</office:document-meta>
</file>