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7-core-conceptual-elements:07-9-evidence"/><text:bookmark-start text:name="__RefHeading___evidence_1"/><text:bookmark-start text:name="evidence"/>7.9 Evidence<text:bookmark-end text:name="__RefHeading___evidence_1"/><text:bookmark-end text:name="evidenc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e/evidence" text:style-name="Internet_20_link" text:visited-style-name="Visited_20_Internet_20_Link">Evidenc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7:37</meta:creation-date>
    <dc:creator>Generated</dc:creator>
    <dc:date>2026-08-22T16::17:37</dc:date>
    <dc:language>en-US</dc:language>
    <meta:editing-cycles>1</meta:editing-cycles>
    <meta:editing-duration>PT0S</meta:editing-duration>
    <dc:title>fxdemo:01-part:07-core-conceptual-elements:07-9-evidence</dc:title>
  </office:meta>
</office:document-meta>
</file>