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7-data-structure-definition"/><text:bookmark-start text:name="__RefHeading___data_structure_definition_1"/><text:bookmark-start text:name="data_structure_definition"/>7.7 Data Structure Definition<text:bookmark-end text:name="__RefHeading___data_structure_definition_1"/><text:bookmark-end text:name="data_structure_defini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d/data_structure_definition" text:style-name="Internet_20_link" text:visited-style-name="Visited_20_Internet_20_Link">Data Structure Definit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5:27</meta:creation-date>
    <dc:creator>Generated</dc:creator>
    <dc:date>2026-08-22T19::45:27</dc:date>
    <dc:language>en-US</dc:language>
    <meta:editing-cycles>1</meta:editing-cycles>
    <meta:editing-duration>PT0S</meta:editing-duration>
    <dc:title>fxdemo:01-part:07-core-conceptual-elements:07-7-data-structure-definition</dc:title>
  </office:meta>
</office:document-meta>
</file>