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7-core-conceptual-elements:07-2-node"/><text:bookmark-start text:name="__RefHeading___node_1"/><text:bookmark-start text:name="node"/>7.2 Node<text:bookmark-end text:name="__RefHeading___node_1"/><text:bookmark-end text:name="node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See the definition: <text:a xlink:type="simple" xlink:href="https://wiki.didosolutions.com/dido/99_annexes/annex-b-terms-and-definitions/n/node" text:style-name="Internet_20_link" text:visited-style-name="Visited_20_Internet_20_Link">Nod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59:41</meta:creation-date>
    <dc:creator>Generated</dc:creator>
    <dc:date>2026-08-24T02::59:41</dc:date>
    <dc:language>en-US</dc:language>
    <meta:editing-cycles>1</meta:editing-cycles>
    <meta:editing-duration>PT0S</meta:editing-duration>
    <dc:title>fxdemo:01-part:07-core-conceptual-elements:07-2-node</dc:title>
  </office:meta>
</office:document-meta>
</file>