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07-core-conceptual-elements:07-1-overview"/><text:bookmark-start text:name="__RefHeading___overview_1"/><text:bookmark-start text:name="overview"/>7.1 Overview<text:bookmark-end text:name="__RefHeading___overview_1"/><text:bookmark-end text:name="overview"/></text:h>
      <text:p text:style-name="Text_20_body"><text:a xlink:type="simple" xlink:href="https://wiki.didosolutions.com/fxdemo/01-part/start" text:style-name="Internet_20_link" text:visited-style-name="Visited_20_Internet_20_Link"> Go to Top </text:a></text:p>
      <text:p text:style-name="Text_20_body">The core conceptual elements define the basic architectural vocabulary used by the Financial Systems Archetype. These elements describe participants, roles, identities, communication points, information structures, runtime classifications, evidence, and traceability before later parts map them to logical models, implementation artefacts, deployment artefacts, or evidence packages.</text:p>
      <text:p text:style-name="Text_20_body">Figure 7.1-1 summarises the primary relationships among the core conceptual elements defined in this section.</text:p>
      <text:p text:style-name="Preformatted_20_Text">Node<text:line-break/>├── has Node Identity<text:line-break/>├── performs Node Role<text:line-break/>├── participates in Runtime Plane<text:line-break/>└── uses Communication Endpoint<text:line-break/><text:s text:c="8"/>└── carries Data Structure Instance<text:line-break/><text:s text:c="16"/>└── conforms to Data Structure Definition</text:p>
      <text:p text:style-name="Text_20_body">Figure 7.1-1: Core conceptual element relationships</text:p>
      <text:p text:style-name="Text_20_body">A <text:a xlink:type="simple" xlink:href="https://wiki.didosolutions.com/fxdemo/99_part_annexes/annex-b-terms-and-definitions/n/node" text:style-name="Internet_20_link" text:visited-style-name="Visited_20_Internet_20_Link">Node</text:a> participates in the architecture through a stable identity, one or more roles, one or more Runtime Planes, and one or more communication endpoints. Communication endpoints carry data structure instances. Each data structure instance conforms to its definition. Evidence and traceability apply across these relationships, enabling later parts to relate conceptual elements to logical models, implementation artefacts, deployment artefacts, and observed resul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19:21</meta:creation-date>
    <dc:creator>Generated</dc:creator>
    <dc:date>2026-08-24T00::19:21</dc:date>
    <dc:language>en-US</dc:language>
    <meta:editing-cycles>1</meta:editing-cycles>
    <meta:editing-duration>PT0S</meta:editing-duration>
    <dc:title>fxdemo:01-part:07-core-conceptual-elements:07-1-overview</dc:title>
  </office:meta>
</office:document-meta>
</file>