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6-financial-systems-classification:start"/><text:bookmark-start text:name="__RefHeading___financial_systems_classification_1"/><text:bookmark-start text:name="financial_systems_classification"/>6. Financial Systems Classification<text:bookmark-end text:name="__RefHeading___financial_systems_classification_1"/><text:bookmark-end text:name="financial_systems_classification"/></text:h>
      <text:p text:style-name="Text_20_body"><text:a xlink:type="simple" xlink:href="https://wiki.didosolutions.com/fxdemo/01-part/start" text:style-name="Internet_20_link" text:visited-style-name="Visited_20_Internet_20_Link"> Go to Top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31:02</meta:creation-date>
    <dc:creator>Generated</dc:creator>
    <dc:date>2026-08-23T23::31:02</dc:date>
    <dc:language>en-US</dc:language>
    <meta:editing-cycles>1</meta:editing-cycles>
    <meta:editing-duration>PT0S</meta:editing-duration>
    <dc:title>fxdemo:01-part:06-financial-systems-classification:start</dc:title>
  </office:meta>
</office:document-meta>
</file>