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6-financial-systems-classification:06-6-future-financial-classifications"/><text:bookmark-start text:name="__RefHeading___future_financial_classifications_1"/><text:bookmark-start text:name="future_financial_classifications"/>6.6 Future Financial Classifications<text:bookmark-end text:name="__RefHeading___future_financial_classifications_1"/><text:bookmark-end text:name="future_financial_classifications"/></text:h>
      <text:p text:style-name="Text_20_body">The Financial Systems Archetype may support additional Ecosystems and Domains in later work.</text:p>
      <text:p text:style-name="Text_20_body">Examples of possible future classifications include:</text:p>
      <text:p text:style-name="Text_20_body">Finance Ecosphere → Securities Ecosystem → Equity Trading DomainFinance Ecosphere → Banking Ecosystem → Commercial Lending DomainFinance Ecosphere → Reporting Ecosystem → Regulatory Reporting DomainFinance Ecosphere → Monetary Ecosystem → Commercial Paper DomainFinance Ecosphere → Oversight Ecosystem → Supervisory Monitoring DomainThese examples do not create formal classifications in this part. They illustrate how the model can extend beyond the initial Foreign Exchange Domai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22:47</meta:creation-date>
    <dc:creator>Generated</dc:creator>
    <dc:date>2026-08-24T01::22:47</dc:date>
    <dc:language>en-US</dc:language>
    <meta:editing-cycles>1</meta:editing-cycles>
    <meta:editing-duration>PT0S</meta:editing-duration>
    <dc:title>fxdemo:01-part:06-financial-systems-classification:06-6-future-financial-classifications</dc:title>
  </office:meta>
</office:document-meta>
</file>