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1-part:06-financial-systems-classification:06-5-classification-inheritance-for-fx-profiles"/><text:bookmark-start text:name="__RefHeading___classification_inheritance_for_fx_profiles_1"/><text:bookmark-start text:name="classification_inheritance_for_fx_profiles"/>6.5 Classification Inheritance for FX Profiles<text:bookmark-end text:name="__RefHeading___classification_inheritance_for_fx_profiles_1"/><text:bookmark-end text:name="classification_inheritance_for_fx_profiles"/></text:h>
      <text:p text:style-name="Text_20_body"><text:a xlink:type="simple" xlink:href="https://wiki.didosolutions.com/fxdemo/01-part/start" text:style-name="Internet_20_link" text:visited-style-name="Visited_20_Internet_20_Link"> Go to Top </text:a></text:p>
      <text:p text:style-name="Text_20_body">The FX Demo Logical Profile inherits the <text:a xlink:type="simple" xlink:href="https://wiki.didosolutions.com/dido/99_annexes/99_annexes/annex-b-terms-and-definitions/f/foreign_exchange_domain" text:style-name="Internet_20_link" text:visited-style-name="Visited_20_Internet_20_Link">Foreign Exchange</text:a> <text:a xlink:type="simple" xlink:href="https://wiki.didosolutions.com/dido/99_annexes/99_annexes/annex-b-terms-and-definitions/c/classification_path" text:style-name="Internet_20_link" text:visited-style-name="Visited_20_Internet_20_Link">Classification Path</text:a> identified in Section 5.</text:p>
      <text:p text:style-name="Text_20_body">The Phase 0 Implementation Profile / PSM and the Phase 0 Deployment, Testability, and <text:a xlink:type="simple" xlink:href="https://wiki.didosolutions.com/dido/99_annexes/99_annexes/annex-b-terms-and-definitions/e/evidence" text:style-name="Internet_20_link" text:visited-style-name="Visited_20_Internet_20_Link">Evidence</text:a> Plan also inherit that <text:a xlink:type="simple" xlink:href="https://wiki.didosolutions.com/dido/99_annexes/99_annexes/annex-b-terms-and-definitions/c/classification_path" text:style-name="Internet_20_link" text:visited-style-name="Visited_20_Internet_20_Link">Classification Path</text:a> when they implement or deploy the FX Demo.</text:p>
      <text:p text:style-name="Text_20_body">An implementation profile may use the <text:a xlink:type="simple" xlink:href="https://wiki.didosolutions.com/dido/99_annexes/99_annexes/annex-b-terms-and-definitions/c/classification_path" text:style-name="Internet_20_link" text:visited-style-name="Visited_20_Internet_20_Link">Classification Path</text:a> for documentation, metadata, configuration, <text:a xlink:type="simple" xlink:href="https://wiki.didosolutions.com/dido/99_annexes/99_annexes/annex-b-terms-and-definitions/e/evidence" text:style-name="Internet_20_link" text:visited-style-name="Visited_20_Internet_20_Link">Evidence</text:a>, or <text:a xlink:type="simple" xlink:href="https://wiki.didosolutions.com/dido/99_annexes/99_annexes/annex-b-terms-and-definitions/t/traceability" text:style-name="Internet_20_link" text:visited-style-name="Visited_20_Internet_20_Link">Traceability</text:a>. It must not treat the <text:a xlink:type="simple" xlink:href="https://wiki.didosolutions.com/dido/99_annexes/99_annexes/annex-b-terms-and-definitions/c/classification_path" text:style-name="Internet_20_link" text:visited-style-name="Visited_20_Internet_20_Link">Classification Path</text:a> as a runtime identifier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1::01:12</meta:creation-date>
    <dc:creator>Generated</dc:creator>
    <dc:date>2026-08-23T01::01:12</dc:date>
    <dc:language>en-US</dc:language>
    <meta:editing-cycles>1</meta:editing-cycles>
    <meta:editing-duration>PT0S</meta:editing-duration>
    <dc:title>fxdemo:01-part:06-financial-systems-classification:06-5-classification-inheritance-for-fx-profiles</dc:title>
  </office:meta>
</office:document-meta>
</file>