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3-monetary-ecosystem"/><text:bookmark-start text:name="__RefHeading___monetary_ecosystem_1"/><text:bookmark-start text:name="monetary_ecosystem"/>6.3 Monetary Ecosystem<text:bookmark-end text:name="__RefHeading___monetary_ecosystem_1"/><text:bookmark-end text:name="monetary_ecosystem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<text:span text:style-name="Strong_20_Emphasis">Discussion:</text:span></text:p>
      <text:p text:style-name="Text_20_body">The <text:a xlink:type="simple" xlink:href="https://wiki.didosolutions.com/fxdemo/99_part_annexes/annex-b-terms-and-definitions/m/monetary_ecosystem" text:style-name="Internet_20_link" text:visited-style-name="Visited_20_Internet_20_Link">Monetary Ecosystem</text:a> identifies the major financial activity area concerned with money, currency, exchange, payment, settlement, liquidity, and monetary obligations.</text:p>
      <text:p text:style-name="Text_20_body">Within the <text:a xlink:type="simple" xlink:href="https://wiki.didosolutions.com/fxdemo/99_part_annexes/annex-b-terms-and-definitions/f/finance_ecosphere" text:style-name="Internet_20_link" text:visited-style-name="Visited_20_Internet_20_Link">Finance Ecosphere</text:a>, the <text:a xlink:type="simple" xlink:href="https://wiki.didosolutions.com/fxdemo/99_part_annexes/annex-b-terms-and-definitions/m/monetary_ecosystem" text:style-name="Internet_20_link" text:visited-style-name="Visited_20_Internet_20_Link">Monetary Ecosystem</text:a> provides the parent classification for financial <text:a xlink:type="simple" xlink:href="https://wiki.didosolutions.com/fxdemo/99_part_annexes/annex-b-terms-and-definitions/d/domain" text:style-name="Internet_20_link" text:visited-style-name="Visited_20_Internet_20_Link">Domain</text:a>s involving currency-denominated obligations, settlement flows, exchange relationships, payment instructions, liquidity events, or monetary value transfers.</text:p>
      <text:p text:style-name="Text_20_body">The <text:a xlink:type="simple" xlink:href="https://wiki.didosolutions.com/fxdemo/99_part_annexes/annex-b-terms-and-definitions/m/monetary_ecosystem" text:style-name="Internet_20_link" text:visited-style-name="Visited_20_Internet_20_Link">Monetary Ecosystem</text:a> provides the classification context for the <text:a xlink:type="simple" xlink:href="https://wiki.didosolutions.com/fxdemo/99_part_annexes/annex-b-terms-and-definitions/f/foreign_exchange_domain" text:style-name="Internet_20_link" text:visited-style-name="Visited_20_Internet_20_Link">Foreign Exchange Domain</text:a> and may also provide context for other monetary domains introduced in later work.</text:p>
      <text:p text:style-name="Text_20_body"><text:span text:style-name="Strong_20_Emphasis">Definition:</text:span></text:p>
      <text:p text:style-name="Text_20_body"><text:span text:style-name="Emphasis"><text:a xlink:type="simple" xlink:href="https://wiki.didosolutions.com/fxdemo/99_part_annexes/annex-b-terms-and-definitions/e/ecosystem" text:style-name="Internet_20_link" text:visited-style-name="Visited_20_Internet_20_Link">Ecosystem</text:a> within the <text:a xlink:type="simple" xlink:href="https://wiki.didosolutions.com/fxdemo/99_part_annexes/annex-b-terms-and-definitions/f/finance_ecosphere" text:style-name="Internet_20_link" text:visited-style-name="Visited_20_Internet_20_Link">Finance Ecosphere</text:a> covering money, currency, exchange, payment, settlement, liquidity, and monetary obligations</text:span></text:p>
      <text:p text:style-name="Text_20_body"><text:span text:style-name="Strong_20_Emphasis">Source:</text:span></text:p>
      <text:p text:style-name="Text_20_body">Adapted from the <text:a xlink:type="simple" xlink:href="https://wiki.didosolutions.com/fxdemo/99_part_annexes/annex-b-terms-and-definitions/a/archetype" text:style-name="Internet_20_link" text:visited-style-name="Visited_20_Internet_20_Link">Archetype</text:a> Classification Model defined in Section 5 and from the original FX Demo <text:a xlink:type="simple" xlink:href="https://wiki.didosolutions.com/fxdemo/99_part_annexes/annex-b-terms-and-definitions/r/reference_architecture" text:style-name="Internet_20_link" text:visited-style-name="Visited_20_Internet_20_Link">Reference Architecture</text:a> classification material; generalised for the Financial Systems Archetype conceptual layer.</text:p>
      <text:p text:style-name="Text_20_body"><text:span text:style-name="Strong_20_Emphasis">Note:</text:span></text:p>
      <text:p text:style-name="Text_20_body">The <text:a xlink:type="simple" xlink:href="https://wiki.didosolutions.com/fxdemo/99_part_annexes/annex-b-terms-and-definitions/m/monetary_ecosystem" text:style-name="Internet_20_link" text:visited-style-name="Visited_20_Internet_20_Link">Monetary Ecosystem</text:a> is not a payment network, currency system, central bank system, settlement platform, <text:a xlink:type="simple" xlink:href="https://wiki.didosolutions.com/fxdemo/99_part_annexes/annex-b-terms-and-definitions/r/runtime_plane" text:style-name="Internet_20_link" text:visited-style-name="Visited_20_Internet_20_Link">Runtime Plane</text:a>, or deployment environment.</text:p>
      <text:p text:style-name="Text_20_body"><text:span text:style-name="Strong_20_Emphasis">Example:</text:span></text:p>
      <text:p text:style-name="Text_20_body"><text:a xlink:type="simple" xlink:href="https://wiki.didosolutions.com/fxdemo/99_part_annexes/annex-b-terms-and-definitions/f/foreign_exchange_domain" text:style-name="Internet_20_link" text:visited-style-name="Visited_20_Internet_20_Link">Foreign Exchange Domain</text:a> and Commercial Paper may be treated as <text:a xlink:type="simple" xlink:href="https://wiki.didosolutions.com/fxdemo/99_part_annexes/annex-b-terms-and-definitions/d/domain" text:style-name="Internet_20_link" text:visited-style-name="Visited_20_Internet_20_Link">Domain</text:a>s within the <text:a xlink:type="simple" xlink:href="https://wiki.didosolutions.com/fxdemo/99_part_annexes/annex-b-terms-and-definitions/m/monetary_ecosystem" text:style-name="Internet_20_link" text:visited-style-name="Visited_20_Internet_20_Link">Monetary Ecosystem</text:a> when the document set formally defines those classific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1:20</meta:creation-date>
    <dc:creator>Generated</dc:creator>
    <dc:date>2026-08-23T21::51:20</dc:date>
    <dc:language>en-US</dc:language>
    <meta:editing-cycles>1</meta:editing-cycles>
    <meta:editing-duration>PT0S</meta:editing-duration>
    <dc:title>fxdemo:01-part:06-financial-systems-classification:06-3-monetary-ecosystem</dc:title>
  </office:meta>
</office:document-meta>
</file>