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1-part:06-financial-systems-classification:06-2-finance-ecosphere"/><text:bookmark-start text:name="__RefHeading___finance_ecosphere_1"/><text:bookmark-start text:name="finance_ecosphere"/>6.2 Finance Ecosphere<text:bookmark-end text:name="__RefHeading___finance_ecosphere_1"/><text:bookmark-end text:name="finance_ecosphere"/></text:h>
      <text:p text:style-name="Text_20_body"><text:span text:style-name="Strong_20_Emphasis">Discussion:</text:span></text:p>
      <text:p text:style-name="Text_20_body">The Finance Ecosphere identifies the broad, governed area of financial activity that the Financial Systems Archetype addresses. It provides the highest-level classification for financial structured information systems within this document set.</text:p>
      <text:p text:style-name="Text_20_body">The Finance Ecosphere includes financial institutions, markets, instruments, transactions, obligations, reporting, oversight, supervision, risk analysis, settlement, and related structured-information processing activities.</text:p>
      <text:p text:style-name="Text_20_body">Later ecosystems, domains, logical profiles, implementation profiles, deployment profiles, and evidence plans inherit the Finance Ecosphere when they operate within the financial scope defined by this part.</text:p>
      <text:p text:style-name="Text_20_body"><text:span text:style-name="Strong_20_Emphasis">Definition:</text:span></text:p>
      <text:p text:style-name="Text_20_body"><text:span text:style-name="Emphasis">Ecosphere covering financial activity and financial structured information processing</text:span></text:p>
      <text:p text:style-name="Text_20_body"><text:span text:style-name="Strong_20_Emphasis">Source:</text:span></text:p>
      <text:p text:style-name="Text_20_body">Adapted from the Archetype Classification Model defined in Section 5 and from the original FX Demo Reference Architecture classification material; generalised for the Financial Systems Archetype conceptual layer.</text:p>
      <text:p text:style-name="Text_20_body"><text:span text:style-name="Strong_20_Emphasis">Note:</text:span></text:p>
      <text:p text:style-name="Text_20_body">The Finance Ecosphere is not a runtime identifier, a DDS Domain ID, a deployment namespace, a repository path, an organisation, a regulator, a market, or an implementation boundary.</text:p>
      <text:p text:style-name="Text_20_body"><text:span text:style-name="Strong_20_Emphasis">Example:</text:span></text:p>
      <text:p text:style-name="Text_20_body">The Monetary Ecosystem is part of the Finance Ecospher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7::33:20</meta:creation-date>
    <dc:creator>Generated</dc:creator>
    <dc:date>2026-08-24T07::33:20</dc:date>
    <dc:language>en-US</dc:language>
    <meta:editing-cycles>1</meta:editing-cycles>
    <meta:editing-duration>PT0S</meta:editing-duration>
    <dc:title>fxdemo:01-part:06-financial-systems-classification:06-2-finance-ecosphere</dc:title>
  </office:meta>
</office:document-meta>
</file>