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archetype-classification-model:start"/><text:bookmark-start text:name="__RefHeading___archetype_classification_model_1"/><text:bookmark-start text:name="archetype_classification_model"/>5. Archetype Classification Model<text:bookmark-end text:name="__RefHeading___archetype_classification_model_1"/><text:bookmark-end text:name="archetype_classification_model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The Financial Systems Archetype Classification Model defines the conceptual classification structure used to organize financial Domains, capabilities, artifacts, and related architectural concepts within the Financial Systems Archetype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0:15</meta:creation-date>
    <dc:creator>Generated</dc:creator>
    <dc:date>2026-08-22T16::00:15</dc:date>
    <dc:language>en-US</dc:language>
    <meta:editing-cycles>1</meta:editing-cycles>
    <meta:editing-duration>PT0S</meta:editing-duration>
    <dc:title>fxdemo:01-part:06-archetype-classification-model:start</dc:title>
  </office:meta>
</office:document-meta>
</file>