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6-archetype-classification-model:06-6-classification-values-and-runtime-identifiers"/><text:bookmark-start text:name="__RefHeading___classification_values_and_runtime_identifiers_1"/><text:bookmark-start text:name="classification_values_and_runtime_identifiers"/>5.6 Classification Values and Runtime Identifiers<text:bookmark-end text:name="__RefHeading___classification_values_and_runtime_identifiers_1"/><text:bookmark-end text:name="classification_values_and_runtime_identifiers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<text:a xlink:type="simple" xlink:href="https://wiki.didosolutions.com/dido/99_annexes/annex-b-terms-and-definitions/c/classification_path" text:style-name="Internet_20_link" text:visited-style-name="Visited_20_Internet_20_Link">Classification</text:a> values do not act as runtime identifiers.</text:p>
      <text:p text:style-name="Text_20_body">They identify governed business and <text:a xlink:type="simple" xlink:href="https://wiki.didosolutions.com/dido/99_annexes/annex-b-terms-and-definitions/s/semantic" text:style-name="Internet_20_link" text:visited-style-name="Visited_20_Internet_20_Link">Semantic</text:a> scope. They do not identify runtime communication <text:a xlink:type="simple" xlink:href="https://wiki.didosolutions.com/dido/99_annexes/annex-b-terms-and-definitions/d/domain" text:style-name="Internet_20_link" text:visited-style-name="Visited_20_Internet_20_Link">Domain</text:a>s, deployment namespaces, containers, pods, processes, repositories, files, or executable artifacts.</text:p>
      <text:p text:style-name="Text_20_body">Authors and implementers must not treat classification values as substitutes for:</text:p>
      <text:p text:style-name="Text_20_body">DDS Domain IDsDDS partitionsKubernetes namespacesContainer namesPod namesProcess identifiersTopic names<text:a xlink:type="simple" xlink:href="https://wiki.didosolutions.com/dido/99_annexes/annex-b-terms-and-definitions/n/node_identity" text:style-name="Internet_20_link" text:visited-style-name="Visited_20_Internet_20_Link">Node Identities</text:a>Repository pathsDeployment profile namesLater parts may include classification values in metadata, documentation, configuration, <text:a xlink:type="simple" xlink:href="https://wiki.didosolutions.com/dido/99_annexes/annex-b-terms-and-definitions/e/evidence" text:style-name="Internet_20_link" text:visited-style-name="Visited_20_Internet_20_Link">Evidence</text:a>, or naming conventions for readability and <text:a xlink:type="simple" xlink:href="https://wiki.didosolutions.com/dido/99_annexes/annex-b-terms-and-definitions/t/traceability" text:style-name="Internet_20_link" text:visited-style-name="Visited_20_Internet_20_Link">Traceability</text:a>. Those uses do not turn classification values into runtime identifier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17:58</meta:creation-date>
    <dc:creator>Generated</dc:creator>
    <dc:date>2026-08-22T14::17:58</dc:date>
    <dc:language>en-US</dc:language>
    <meta:editing-cycles>1</meta:editing-cycles>
    <meta:editing-duration>PT0S</meta:editing-duration>
    <dc:title>fxdemo:01-part:06-archetype-classification-model:06-6-classification-values-and-runtime-identifiers</dc:title>
  </office:meta>
</office:document-meta>
</file>