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6-archetype-classification-model:06-5-classification-path"/><text:bookmark-start text:name="__RefHeading___classification_path_1"/><text:bookmark-start text:name="classification_path"/>5.5 Classification Path<text:bookmark-end text:name="__RefHeading___classification_path_1"/><text:bookmark-end text:name="classification_path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View the definition: <text:a xlink:type="simple" xlink:href="https://wiki.didosolutions.com/dido/99_annexes/annex-b-terms-and-definitions/c/classification_path" text:style-name="Internet_20_link" text:visited-style-name="Visited_20_Internet_20_Link">Classification Path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18:28</meta:creation-date>
    <dc:creator>Generated</dc:creator>
    <dc:date>2026-08-22T14::18:28</dc:date>
    <dc:language>en-US</dc:language>
    <meta:editing-cycles>1</meta:editing-cycles>
    <meta:editing-duration>PT0S</meta:editing-duration>
    <dc:title>fxdemo:01-part:06-archetype-classification-model:06-5-classification-path</dc:title>
  </office:meta>
</office:document-meta>
</file>