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6-archetype-classification-model:06-4-domain"/><text:bookmark-start text:name="__RefHeading___domain_1"/><text:bookmark-start text:name="domain"/>5.4 Domain<text:bookmark-end text:name="__RefHeading___domain_1"/><text:bookmark-end text:name="domain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annex-b-terms-and-definitions/d/domain" text:style-name="Internet_20_link" text:visited-style-name="Visited_20_Internet_20_Link">Domain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8:10</meta:creation-date>
    <dc:creator>Generated</dc:creator>
    <dc:date>2026-08-22T13::28:10</dc:date>
    <dc:language>en-US</dc:language>
    <meta:editing-cycles>1</meta:editing-cycles>
    <meta:editing-duration>PT0S</meta:editing-duration>
    <dc:title>fxdemo:01-part:06-archetype-classification-model:06-4-domain</dc:title>
  </office:meta>
</office:document-meta>
</file>