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archetype-classification-model:06-1-overview"/><text:bookmark-start text:name="__RefHeading___overview_1"/><text:bookmark-start text:name="overview"/>5.1 Overview<text:bookmark-end text:name="__RefHeading___overview_1"/><text:bookmark-end text:name="overview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<text:a xlink:type="simple" xlink:href="https://wiki.didosolutions.com/dido/99_annexes/annex-b-terms-and-definitions/a/archetype" text:style-name="Internet_20_link" text:visited-style-name="Visited_20_Internet_20_Link">Archetype</text:a> Classification Model identifies the governed business, semantic, and institutional scope of an <text:a xlink:type="simple" xlink:href="https://wiki.didosolutions.com/dido/99_annexes/annex-b-terms-and-definitions/a/archetype" text:style-name="Internet_20_link" text:visited-style-name="Visited_20_Internet_20_Link">Archetype</text:a>.</text:p>
      <text:p text:style-name="Text_20_body">The model gives each <text:a xlink:type="simple" xlink:href="https://wiki.didosolutions.com/dido/99_annexes/annex-b-terms-and-definitions/a/archetype" text:style-name="Internet_20_link" text:visited-style-name="Visited_20_Internet_20_Link">Archetype</text:a> a stable <text:a xlink:type="simple" xlink:href="https://wiki.didosolutions.com/dido/99_annexes/annex-b-terms-and-definitions/c/classification_path" text:style-name="Internet_20_link" text:visited-style-name="Visited_20_Internet_20_Link">Classification Path</text:a> before later documents define logical models, implementation mappings, deployment profiles, or <text:a xlink:type="simple" xlink:href="https://wiki.didosolutions.com/dido/99_annexes/annex-b-terms-and-definitions/e/evidence" text:style-name="Internet_20_link" text:visited-style-name="Visited_20_Internet_20_Link">Evidence</text:a> plans. This <text:a xlink:type="simple" xlink:href="https://wiki.didosolutions.com/dido/99_annexes/annex-b-terms-and-definitions/c/classification_path" text:style-name="Internet_20_link" text:visited-style-name="Visited_20_Internet_20_Link">Classification Path</text:a> helps authors and reviewers understand where an <text:a xlink:type="simple" xlink:href="https://wiki.didosolutions.com/dido/99_annexes/annex-b-terms-and-definitions/a/archetype" text:style-name="Internet_20_link" text:visited-style-name="Visited_20_Internet_20_Link">Archetype</text:a> belongs and which financial <text:a xlink:type="simple" xlink:href="https://wiki.didosolutions.com/dido/99_annexes/annex-b-terms-and-definitions/d/domain" text:style-name="Internet_20_link" text:visited-style-name="Visited_20_Internet_20_Link">Domain</text:a> it addresses.</text:p>
      <text:p text:style-name="Text_20_body">The classification model uses three primary levels:</text:p>
      <text:p text:style-name="Preformatted_20_Text">Ecosphere<text:line-break/>└── Ecosystem<text:line-break/><text:s text:c="3"/>└── Domain</text:p>
      <text:p text:style-name="Text_20_body">Figure 5.1-1: Archetype classification hierarchy from Ecosphere to Domain</text:p>
      <text:p text:style-name="Text_20_body">The classification hierarchy moves from broad to specific. An <text:a xlink:type="simple" xlink:href="https://wiki.didosolutions.com/dido/99_annexes/annex-b-terms-and-definitions/e/ecosphere" text:style-name="Internet_20_link" text:visited-style-name="Visited_20_Internet_20_Link">Ecosphere</text:a> identifies a broad area under governance. An <text:a xlink:type="simple" xlink:href="https://wiki.didosolutions.com/dido/99_annexes/annex-b-terms-and-definitions/e/ecosystem" text:style-name="Internet_20_link" text:visited-style-name="Visited_20_Internet_20_Link">Ecosystem</text:a> identifies a major functional area within an <text:a xlink:type="simple" xlink:href="https://wiki.didosolutions.com/dido/99_annexes/annex-b-terms-and-definitions/e/ecosphere" text:style-name="Internet_20_link" text:visited-style-name="Visited_20_Internet_20_Link">Ecosphere</text:a>. A <text:a xlink:type="simple" xlink:href="https://wiki.didosolutions.com/dido/99_annexes/annex-b-terms-and-definitions/d/domain" text:style-name="Internet_20_link" text:visited-style-name="Visited_20_Internet_20_Link">Domain</text:a> identifies a specific business or semantic area within an <text:a xlink:type="simple" xlink:href="https://wiki.didosolutions.com/dido/99_annexes/annex-b-terms-and-definitions/e/ecosystem" text:style-name="Internet_20_link" text:visited-style-name="Visited_20_Internet_20_Link">Ecosystem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24</meta:creation-date>
    <dc:creator>Generated</dc:creator>
    <dc:date>2026-08-22T12::37:24</dc:date>
    <dc:language>en-US</dc:language>
    <meta:editing-cycles>1</meta:editing-cycles>
    <meta:editing-duration>PT0S</meta:editing-duration>
    <dc:title>fxdemo:01-part:06-archetype-classification-model:06-1-overview</dc:title>
  </office:meta>
</office:document-meta>
</file>