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5-conceptual-architecture-principles:start"/><text:bookmark-start text:name="__RefHeading___conceptual_architecture_principles_1"/><text:bookmark-start text:name="conceptual_architecture_principles"/>4. Conceptual Architecture Principles<text:bookmark-end text:name="__RefHeading___conceptual_architecture_principles_1"/><text:bookmark-end text:name="conceptual_architecture_principle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Financial Systems Archetype uses the following principles to protect conceptual meaning across later logical, implementation, deployment, and <text:a xlink:type="simple" xlink:href="https://wiki.didosolutions.com/fxdemo/99_part_annexes/annex-b-terms-and-definitions/e/evidence" text:style-name="Internet_20_link" text:visited-style-name="Visited_20_Internet_20_Link">Evidence</text:a> layers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30:38</meta:creation-date>
    <dc:creator>Generated</dc:creator>
    <dc:date>2026-08-24T04::30:38</dc:date>
    <dc:language>en-US</dc:language>
    <meta:editing-cycles>1</meta:editing-cycles>
    <meta:editing-duration>PT0S</meta:editing-duration>
    <dc:title>fxdemo:01-part:05-conceptual-architecture-principles:start</dc:title>
  </office:meta>
</office:document-meta>
</file>