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5-conceptual-architecture-principles:05-5-traceability"/><text:bookmark-start text:name="__RefHeading___traceability_1"/><text:bookmark-start text:name="traceability"/>4.5 Traceability<text:bookmark-end text:name="__RefHeading___traceability_1"/><text:bookmark-end text:name="traceability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Each layer preserves <text:a xlink:type="simple" xlink:href="https://wiki.didosolutions.com/fxdemo/dido_99_annexes/annex-b-terms-and-definitions/t/traceability" text:style-name="Internet_20_link" text:visited-style-name="Visited_20_Internet_20_Link">Traceability</text:a> to the layer inside it.</text:p>
      <text:p text:style-name="Text_20_body">A logical element traces to the conceptual element it specialises in. An implementation artefact traces to the logical element it realises. A deployment artefact traces to the implementation artefact it deploys. <text:a xlink:type="simple" xlink:href="https://wiki.didosolutions.com/fxdemo/dido_99_annexes/annex-b-terms-and-definitions/e/evidence" text:style-name="Internet_20_link" text:visited-style-name="Visited_20_Internet_20_Link">Evidence</text:a> traces to the claim it suppor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57:24</meta:creation-date>
    <dc:creator>Generated</dc:creator>
    <dc:date>2026-08-24T04::57:24</dc:date>
    <dc:language>en-US</dc:language>
    <meta:editing-cycles>1</meta:editing-cycles>
    <meta:editing-duration>PT0S</meta:editing-duration>
    <dc:title>fxdemo:01-part:05-conceptual-architecture-principles:05-5-traceability</dc:title>
  </office:meta>
</office:document-meta>
</file>