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5-conceptual-architecture-principles:05-4-logical-meaning-before-physical-realisation"/><text:bookmark-start text:name="__RefHeading___logical_meaning_before_physical_realisation_1"/><text:bookmark-start text:name="logical_meaning_before_physical_realisation"/>4.4 Logical Meaning Before Physical Realisation<text:bookmark-end text:name="__RefHeading___logical_meaning_before_physical_realisation_1"/><text:bookmark-end text:name="logical_meaning_before_physical_realisatio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architecture defines logical meaning before physical realisation.</text:p>
      <text:p text:style-name="Text_20_body">A Node has a role and identity before an implementation profile decides whether it runs as a process, container, pod, virtual machine, or service. A Runtime Plane serves an architectural purpose, while an implementation profile decides whether to represent it through topic naming, DDS partitions, Kubernetes namespaces, network segmentation, or security polic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54:18</meta:creation-date>
    <dc:creator>Generated</dc:creator>
    <dc:date>2026-08-24T12::54:18</dc:date>
    <dc:language>en-US</dc:language>
    <meta:editing-cycles>1</meta:editing-cycles>
    <meta:editing-duration>PT0S</meta:editing-duration>
    <dc:title>fxdemo:01-part:05-conceptual-architecture-principles:05-4-logical-meaning-before-physical-realisation</dc:title>
  </office:meta>
</office:document-meta>
</file>