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05-conceptual-architecture-principles:05-3-classification-before-implementation"/><text:bookmark-start text:name="__RefHeading___classification_before_implementation_1"/><text:bookmark-start text:name="classification_before_implementation"/>4.3 Classification Before Implementation<text:bookmark-end text:name="__RefHeading___classification_before_implementation_1"/><text:bookmark-end text:name="classification_before_implementation"/></text:h>
      <text:p text:style-name="Text_20_body">The architecture classifies the governed financial scope before it defines implementation mechanisms.</text:p>
      <text:p text:style-name="Text_20_body">The Ecosphere, Ecosystem, and Domain model identifies the business and semantic scope of an archetype. These classification values do not act as runtime identifiers. They do not define DDS Domain IDs, Kubernetes namespaces, container names, pod names, topic names, Node Identities, or repository pa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20:33</meta:creation-date>
    <dc:creator>Generated</dc:creator>
    <dc:date>2026-08-23T23::20:33</dc:date>
    <dc:language>en-US</dc:language>
    <meta:editing-cycles>1</meta:editing-cycles>
    <meta:editing-duration>PT0S</meta:editing-duration>
    <dc:title>fxdemo:01-part:05-conceptual-architecture-principles:05-3-classification-before-implementation</dc:title>
  </office:meta>
</office:document-meta>
</file>