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5-conceptual-architecture-principles:05-2-platform-independence"/><text:bookmark-start text:name="__RefHeading___platform_independence_1"/><text:bookmark-start text:name="platform_independence"/>4.2 Platform Independence<text:bookmark-end text:name="__RefHeading___platform_independence_1"/><text:bookmark-end text:name="platform_independe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conceptual architecture does not depend on a specific technology, product, programming language, middleware, orchestration platform, modelling notation, <text:a xlink:type="simple" xlink:href="https://wiki.didosolutions.com/dido/99_annexes/annex-b-terms-and-definitions/d/data" text:style-name="Internet_20_link" text:visited-style-name="Visited_20_Internet_20_Link">Data</text:a> serialisation format, or deployment target.</text:p>
      <text:p text:style-name="Text_20_body">Later parts may introduce technology-specific mappings. Those mappings realise the conceptual architecture for a specific purpose, but they do not define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7:38</meta:creation-date>
    <dc:creator>Generated</dc:creator>
    <dc:date>2026-08-24T06::57:38</dc:date>
    <dc:language>en-US</dc:language>
    <meta:editing-cycles>1</meta:editing-cycles>
    <meta:editing-duration>PT0S</meta:editing-duration>
    <dc:title>fxdemo:01-part:05-conceptual-architecture-principles:05-2-platform-independence</dc:title>
  </office:meta>
</office:document-meta>
</file>