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1-separation-of-concerns"/><text:bookmark-start text:name="__RefHeading___separation_of_concerns_1"/><text:bookmark-start text:name="separation_of_concerns"/>4.1 Separation of Concerns<text:bookmark-end text:name="__RefHeading___separation_of_concerns_1"/><text:bookmark-end text:name="separation_of_concern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architecture separates conceptual meaning, logical <text:a xlink:type="simple" xlink:href="https://wiki.didosolutions.com/fxdemo/dido_99_annexes/annex-b-terms-and-definitions/s/structure" text:style-name="Internet_20_link" text:visited-style-name="Visited_20_Internet_20_Link">Structure</text:a>, domain specialisation, implementation mapping, deployment mechanics, testability, and <text:a xlink:type="simple" xlink:href="https://wiki.didosolutions.com/fxdemo/dido_99_annexes/annex-b-terms-and-definitions/e/evidence" text:style-name="Internet_20_link" text:visited-style-name="Visited_20_Internet_20_Link">Evidence</text:a>.</text:p>
      <text:p text:style-name="Text_20_body">This separation allows each layer to evolve without redefining the layers inside it. For example, a later implementation profile may realise a <text:a xlink:type="simple" xlink:href="https://wiki.didosolutions.com/fxdemo/dido_99_annexes/annex-b-terms-and-definitions/c/communication_endpoint" text:style-name="Internet_20_link" text:visited-style-name="Visited_20_Internet_20_Link">Communication Endpoint</text:a> as a DDS Topic, but that mapping does not change the conceptual meaning of <text:a xlink:type="simple" xlink:href="https://wiki.didosolutions.com/fxdemo/dido_99_annexes/annex-b-terms-and-definitions/c/communication_endpoint" text:style-name="Internet_20_link" text:visited-style-name="Visited_20_Internet_20_Link">Communication Endpoint</text:a>.</text:p>
      <text:p text:style-name="Text_20_body">Section 9 defines the Separation of Concerns Model used to apply this princip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14:14</meta:creation-date>
    <dc:creator>Generated</dc:creator>
    <dc:date>2026-08-24T12::14:14</dc:date>
    <dc:language>en-US</dc:language>
    <meta:editing-cycles>1</meta:editing-cycles>
    <meta:editing-duration>PT0S</meta:editing-duration>
    <dc:title>fxdemo:01-part:05-conceptual-architecture-principles:05-1-separation-of-concerns</dc:title>
  </office:meta>
</office:document-meta>
</file>