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4-traceability-to-parent-and-source-architectures:start"/><text:bookmark-start text:name="__RefHeading___traceability_to_parent_and_source_architectures_1"/><text:bookmark-start text:name="traceability_to_parent_and_source_architectures"/>3. Traceability to Parent and Source Architectures<text:bookmark-end text:name="__RefHeading___traceability_to_parent_and_source_architectures_1"/><text:bookmark-end text:name="traceability_to_parent_and_source_architectur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inancial Systems Archetype preserves <text:a xlink:type="simple" xlink:href="https://wiki.didosolutions.com/dido/99_annexes/99_annexes/annex-b-terms-and-definitions/t/traceability" text:style-name="Internet_20_link" text:visited-style-name="Visited_20_Internet_20_Link">Traceability</text:a> to three architectural sources.</text:p>
      <text:p text:style-name="Text_20_body">First, it traces to <text:span text:style-name="Strong_20_Emphasis">SIP-RA</text:span> as the parent structured-information processing <text:a xlink:type="simple" xlink:href="https://wiki.didosolutions.com/dido/99_annexes/99_annexes/annex-b-terms-and-definitions/r/reference_architecture" text:style-name="Internet_20_link" text:visited-style-name="Visited_20_Internet_20_Link">Reference Architecture (RA)</text:a>. SIP-RA provides the cross-domain discipline for structured information processing, including separation of <text:a xlink:type="simple" xlink:href="https://wiki.didosolutions.com/dido/99_annexes/99_annexes/annex-b-terms-and-definitions/d/data" text:style-name="Internet_20_link" text:visited-style-name="Visited_20_Internet_20_Link">Data</text:a>, <text:a xlink:type="simple" xlink:href="https://wiki.didosolutions.com/dido/99_annexes/99_annexes/annex-b-terms-and-definitions/s/structure" text:style-name="Internet_20_link" text:visited-style-name="Visited_20_Internet_20_Link">Structure</text:a>, <text:a xlink:type="simple" xlink:href="https://wiki.didosolutions.com/dido/99_annexes/99_annexes/annex-b-terms-and-definitions/s/semantic" text:style-name="Internet_20_link" text:visited-style-name="Visited_20_Internet_20_Link">Semantics</text:a>, <text:a xlink:type="simple" xlink:href="https://wiki.didosolutions.com/dido/99_annexes/99_annexes/annex-b-terms-and-definitions/i/interpretation" text:style-name="Internet_20_link" text:visited-style-name="Visited_20_Internet_20_Link">Interpretation</text:a>, <text:a xlink:type="simple" xlink:href="https://wiki.didosolutions.com/dido/99_annexes/99_annexes/annex-b-terms-and-definitions/g/governance_and_authority" text:style-name="Internet_20_link" text:visited-style-name="Visited_20_Internet_20_Link">Governance and Authority</text:a>, and implementation-independent processing.</text:p>
      <text:p text:style-name="Text_20_body">Second, it aligns with <text:span text:style-name="Strong_20_Emphasis">FDIS-RA</text:span> as a financial-domain interpretation architecture. FDIS-RA provides precedent for treating semantic <text:a xlink:type="simple" xlink:href="https://wiki.didosolutions.com/dido/99_annexes/99_annexes/annex-b-terms-and-definitions/i/interpretation" text:style-name="Internet_20_link" text:visited-style-name="Visited_20_Internet_20_Link">Interpretation</text:a>, validation, comparability, <text:a xlink:type="simple" xlink:href="https://wiki.didosolutions.com/dido/99_annexes/99_annexes/annex-b-terms-and-definitions/t/traceability" text:style-name="Internet_20_link" text:visited-style-name="Visited_20_Internet_20_Link">Traceability</text:a>, auditability, and <text:a xlink:type="simple" xlink:href="https://wiki.didosolutions.com/dido/99_annexes/99_annexes/annex-b-terms-and-definitions/e/evidence" text:style-name="Internet_20_link" text:visited-style-name="Visited_20_Internet_20_Link">Evidence</text:a> as architectural concerns in financial and regulated reporting environments.</text:p>
      <text:p text:style-name="Text_20_body">Third, it normalises source material from the original <text:span text:style-name="Strong_20_Emphasis">FX Demo Reference Architecture</text:span>.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 (RA)</text:a> combined conceptual definitions, logical architecture, DDS-oriented implementation concerns, Quality of Service (QoS), topics,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s, common data types, ontology concerns, <text:a xlink:type="simple" xlink:href="https://wiki.didosolutions.com/dido/99_annexes/99_annexes/annex-b-terms-and-definitions/n/node_role" text:style-name="Internet_20_link" text:visited-style-name="Visited_20_Internet_20_Link">Node Role</text:a>s, use cases, and catalogues. The Financial Systems Archetype document set separates those concerns into conceptual, logical, profile, implementation, deployment, testability, and <text:a xlink:type="simple" xlink:href="https://wiki.didosolutions.com/dido/99_annexes/99_annexes/annex-b-terms-and-definitions/e/evidence" text:style-name="Internet_20_link" text:visited-style-name="Visited_20_Internet_20_Link">Evidence</text:a> layer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6:00</meta:creation-date>
    <dc:creator>Generated</dc:creator>
    <dc:date>2026-08-24T05::56:00</dc:date>
    <dc:language>en-US</dc:language>
    <meta:editing-cycles>1</meta:editing-cycles>
    <meta:editing-duration>PT0S</meta:editing-duration>
    <dc:title>fxdemo:01-part:04-traceability-to-parent-and-source-architectures:start</dc:title>
  </office:meta>
</office:document-meta>
</file>