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4-traceability-to-parent-and-source-architectures:04-4-traceability-position"/><text:bookmark-start text:name="__RefHeading___traceability_position_1"/><text:bookmark-start text:name="traceability_position"/>3.4 Traceability Position<text:bookmark-end text:name="__RefHeading___traceability_position_1"/><text:bookmark-end text:name="traceability_position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Financial Systems Archetype uses the following <text:a xlink:type="simple" xlink:href="https://wiki.didosolutions.com/dido/99_annexes/annex-b-terms-and-definitions/t/traceability" text:style-name="Internet_20_link" text:visited-style-name="Visited_20_Internet_20_Link">Traceability</text:a> position.</text:p>
      <text:p text:style-name="Text_20_body">SIP-RA provides the parent with a structured information processing discipline. FDIS-RA provides financial-domain <text:a xlink:type="simple" xlink:href="https://wiki.didosolutions.com/dido/99_annexes/annex-b-terms-and-definitions/i/interpretation" text:style-name="Internet_20_link" text:visited-style-name="Visited_20_Internet_20_Link">Interpretation</text:a> alignment.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 provides source material that the new document set normalises across the proper architectural layers.</text:p>
      <text:p text:style-name="Text_20_body">This <text:a xlink:type="simple" xlink:href="https://wiki.didosolutions.com/dido/99_annexes/annex-b-terms-and-definitions/t/traceability" text:style-name="Internet_20_link" text:visited-style-name="Visited_20_Internet_20_Link">Traceability</text:a> position prevents three kinds of confusion.</text:p>
      <text:p text:style-name="Text_20_body">First, it prevents FDIS-RA from replacing SIP-RA as the parent <text:a xlink:type="simple" xlink:href="https://wiki.didosolutions.com/dido/99_annexes/annex-b-terms-and-definitions/r/reference_architecture" text:style-name="Internet_20_link" text:visited-style-name="Visited_20_Internet_20_Link">Reference Architecture</text:a>. Second, it prevents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 from remaining a mixed-layer controlling document. Third, it prevents implementation details from moving upward into the conceptual architecture.</text:p>
      <text:p text:style-name="Text_20_body">Part 1, therefore, defines only the conceptual architecture. Later parts carry forward logical, domain-profile, implementation, deployment, testability, and <text:a xlink:type="simple" xlink:href="https://wiki.didosolutions.com/dido/99_annexes/annex-b-terms-and-definitions/e/evidence" text:style-name="Internet_20_link" text:visited-style-name="Visited_20_Internet_20_Link">Evidence</text:a> concerns while preserving <text:a xlink:type="simple" xlink:href="https://wiki.didosolutions.com/dido/99_annexes/annex-b-terms-and-definitions/t/traceability" text:style-name="Internet_20_link" text:visited-style-name="Visited_20_Internet_20_Link">Traceability</text:a> back to this conceptual found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6:57</meta:creation-date>
    <dc:creator>Generated</dc:creator>
    <dc:date>2026-08-24T05::56:57</dc:date>
    <dc:language>en-US</dc:language>
    <meta:editing-cycles>1</meta:editing-cycles>
    <meta:editing-duration>PT0S</meta:editing-duration>
    <dc:title>fxdemo:01-part:04-traceability-to-parent-and-source-architectures:04-4-traceability-position</dc:title>
  </office:meta>
</office:document-meta>
</file>