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4-traceability-to-parent-and-source-architectures:04-2-alignment-with-fdis-ra"/><text:bookmark-start text:name="__RefHeading___alignment_with_fdis-ra_1"/><text:bookmark-start text:name="alignment_with_fdis-ra"/>3.2 Alignment with FDIS-RA<text:bookmark-end text:name="__RefHeading___alignment_with_fdis-ra_1"/><text:bookmark-end text:name="alignment_with_fdis-ra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FDIS-RA provides financial-domain architectural precedent for systems that interpret, validate, compare, and govern regulated data. The Financial Systems Archetype aligns with FDIS-RA by treating meaning, interpretation, validation, provenance, comparability, and evidence as architectural concerns rather than implementation by-products.
FDIS-RA does not replace SIP-RA as the parent reference architecture. Instead, FDIS-RA informs the financial-domain interpretation concerns that the Financial Systems Archetype must preserve.
Part 1 uses FDIS-RA as an alignment source for the following conceptual concerns.</text:p>
      <text:p text:style-name="Text_20_body">Table 3-2: FDIS-RA concerns aligned with the Conceptual Architecture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FDIS-RA concern </text:p>
          </table:table-cell>
          <table:table-cell office:value-type="string" table:style-name="tableheader">
            <text:p text:style-name="Table_20_Heading"> Part 1 treatment </text:p>
          </table:table-cell>
        </table:table-row>
        <table:table-row>
          <table:table-cell office:value-type="string" table:style-name="tablecell">
            <text:p text:style-name="tablealignleft"> Semantic interpretation as an architectural concern </text:p>
          </table:table-cell>
          <table:table-cell office:value-type="string" table:style-name="tablecell">
            <text:p text:style-name="tablealignleft"> Defines semantics, interpretation, and governance of meaning as conceptual concerns. </text:p>
          </table:table-cell>
        </table:table-row>
        <table:table-row>
          <table:table-cell office:value-type="string" table:style-name="tablecell">
            <text:p text:style-name="tablealignleft"> Separation of evidence, observation, interpretation, validation, and analytical consumption </text:p>
          </table:table-cell>
          <table:table-cell office:value-type="string" table:style-name="tablecell">
            <text:p text:style-name="tablealignleft"> Defines separation of concerns and runtime-plane concepts. </text:p>
          </table:table-cell>
        </table:table-row>
        <table:table-row>
          <table:table-cell office:value-type="string" table:style-name="tablecell">
            <text:p text:style-name="tablealignleft"> Traceability and provenance </text:p>
          </table:table-cell>
          <table:table-cell office:value-type="string" table:style-name="tablecell">
            <text:p text:style-name="tablealignleft"> Defines Traceability and Evidence as core conceptual elements. </text:p>
          </table:table-cell>
        </table:table-row>
        <table:table-row>
          <table:table-cell office:value-type="string" table:style-name="tablecell">
            <text:p text:style-name="tablealignleft"> Auditability and defensibility </text:p>
          </table:table-cell>
          <table:table-cell office:value-type="string" table:style-name="tablecell">
            <text:p text:style-name="tablealignleft"> Treats evidence as an architectural concern rather than a test by-product. </text:p>
          </table:table-cell>
        </table:table-row>
        <table:table-row>
          <table:table-cell office:value-type="string" table:style-name="tablecell">
            <text:p text:style-name="tablealignleft"> Comparability across systems and time </text:p>
          </table:table-cell>
          <table:table-cell office:value-type="string" table:style-name="tablecell">
            <text:p text:style-name="tablealignleft"> Preserves conceptual meaning independently from implementation technology. </text:p>
          </table:table-cell>
        </table:table-row>
        <table:table-row>
          <table:table-cell office:value-type="string" table:style-name="tablecell">
            <text:p text:style-name="tablealignleft"> Technology neutrality </text:p>
          </table:table-cell>
          <table:table-cell office:value-type="string" table:style-name="tablecell">
            <text:p text:style-name="tablealignleft"> Avoids binding conceptual architecture to specific products, tools, languages, middleware, or deployment platforms. </text:p>
          </table:table-cell>
        </table:table-row>
        <table:table-row>
          <table:table-cell office:value-type="string" table:style-name="tablecell">
            <text:p text:style-name="tablealignleft"> Long-term governance of meaning </text:p>
          </table:table-cell>
          <table:table-cell office:value-type="string" table:style-name="tablecell">
            <text:p text:style-name="tablealignleft"> Defines governance of meaning as a conceptual architecture principle.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2::22:18</meta:creation-date>
    <dc:creator>Generated</dc:creator>
    <dc:date>2026-08-23T02::22:18</dc:date>
    <dc:language>en-US</dc:language>
    <meta:editing-cycles>1</meta:editing-cycles>
    <meta:editing-duration>PT0S</meta:editing-duration>
    <dc:title>fxdemo:01-part:04-traceability-to-parent-and-source-architectures:04-2-alignment-with-fdis-ra</dc:title>
  </office:meta>
</office:document-meta>
</file>