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3-relationship-to-part-0:start"/><text:bookmark-start text:name="__RefHeading___relationship_to_part_0_1"/><text:bookmark-start text:name="relationship_to_part_0"/>2. Relationship to Part 0<text:bookmark-end text:name="__RefHeading___relationship_to_part_0_1"/><text:bookmark-end text:name="relationship_to_part_0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Part 0 provides the Document Set Overview and Reader’s Guide for the Financial Systems Archetype. It explains the purpose of the document set, the relationship to SDIS/SIP-RA, the layered document structure, the onion model, document responsibilities, layering rules, and navigation guidance.</text:p>
      <text:p text:style-name="Text_20_body">This part relies on Part 0 for the overall document map. It does not repeat the full reader’s guide.</text:p>
      <text:p text:style-name="Text_20_body">Part 1 performs the first architectural role within the document set. It defines the conceptual foundation that later parts use, specialise, map, deploy, and test.</text:p>
      <text:p text:style-name="Text_20_body">Table 2-1 summarises the relationship between Part 0 and Part 1.</text:p>
      <text:p text:style-name="Text_20_body">Table 2-1:	Relationship between Part 0 and Part 1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art </text:p>
          </table:table-cell>
          <table:table-cell office:value-type="string" table:style-name="tableheader">
            <text:p text:style-name="Table_20_Heading"> Role </text:p>
          </table:table-cell>
        </table:table-row>
        <table:table-row>
          <table:table-cell office:value-type="string" table:style-name="tablecell">
            <text:p text:style-name="tablealignleft"> Part 0 </text:p>
          </table:table-cell>
          <table:table-cell office:value-type="string" table:style-name="tablecell">
            <text:p text:style-name="tablealignleft"> Explains how to read and use the Financial Systems Archetype document set. </text:p>
          </table:table-cell>
        </table:table-row>
        <table:table-row>
          <table:table-cell office:value-type="string" table:style-name="tablecell">
            <text:p text:style-name="tablealignleft"> Part 1 </text:p>
          </table:table-cell>
          <table:table-cell office:value-type="string" table:style-name="tablecell">
            <text:p text:style-name="tablealignleft"> Defines the conceptual architecture used by the Financial Systems Archetype document set. </text:p>
          </table:table-cell>
        </table:table-row>
      </table:table>
      <text:p text:style-name="Text_20_body">Part 0 tells readers how the document set works. Part 1 defines the concepts at the centre of the architectu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03:30</meta:creation-date>
    <dc:creator>Generated</dc:creator>
    <dc:date>2026-08-24T05::03:30</dc:date>
    <dc:language>en-US</dc:language>
    <meta:editing-cycles>1</meta:editing-cycles>
    <meta:editing-duration>PT0S</meta:editing-duration>
    <dc:title>fxdemo:01-part:03-relationship-to-part-0:start</dc:title>
  </office:meta>
</office:document-meta>
</file>