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1-part:02-scope:start"/><text:bookmark-start text:name="__RefHeading___scope_1"/><text:bookmark-start text:name="scope"/>1. Scope<text:bookmark-end text:name="__RefHeading___scope_1"/><text:bookmark-end text:name="scope"/></text:h>
      <text:p text:style-name="Text_20_body">This part defines the conceptual architecture for the Financial Systems Archetype.</text:p>
      <text:p text:style-name="Text_20_body">It establishes the concepts, classification model, separation-of-concerns model, runtime-plane concepts, traceability concepts, and evidence concepts that later parts use to define logical architecture, domain profiles, implementation profiles, deployment profiles, testability, and evidence.</text:p>
      <text:p text:style-name="Text_20_body">This part applies to financial systems that follow the SDIS/SIP-RA discipline. It provides the conceptual foundation for financial domains such as Foreign Exchange, Commercial Paper, regulatory reporting, and other financial structured-information processing domains.</text:p>
      <text:p text:style-name="Text_20_body">This part defines concepts such as Node, Node Role, Node Identity, Communication Endpoint, Data Structure Definition, Data Structure Instance, Runtime Plane, Evidence, Traceability, Ecosphere, Ecosystem, and Domain.</text:p>
      <text:p text:style-name="Text_20_body">This part does not define the platform-independent logical model. Part 2 defines that model. This part does not define the FX Demo Logical Profile. Part 3 defines that profile. This part does not define DDS mappings, IDL structures, QoS profiles, Python implementation patterns, container image mappings, Kubernetes or K3S deployments, Crucible scenarios, acceptance checks, scripts, repository structure, or runtime evidence. Later parts and supporting repository documentation address those concerns.</text:p>
      <text:p text:style-name="Text_20_body">This part guides authors and reviewers in preserving conceptual meaning before later parts add logical, implementation, deployment, or evidence details to the architectur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3::20:48</meta:creation-date>
    <dc:creator>Generated</dc:creator>
    <dc:date>2026-08-23T23::20:48</dc:date>
    <dc:language>en-US</dc:language>
    <meta:editing-cycles>1</meta:editing-cycles>
    <meta:editing-duration>PT0S</meta:editing-duration>
    <dc:title>fxdemo:01-part:02-scope:start</dc:title>
  </office:meta>
</office:document-meta>
</file>