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d902d94b204b9a3913945bf7a60a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0-part:start"/><text:bookmark-start text:name="__RefHeading___part_0document_set_overview_and_reader_s_guide_1"/><text:bookmark-start text:name="part_0document_set_overview_and_reader_s_guide"/>Part 0: Document Set Overview and Reader’s Guide<text:bookmark-end text:name="__RefHeading___part_0document_set_overview_and_reader_s_guide_1"/><text:bookmark-end text:name="part_0document_set_overview_and_reader_s_guide"/></text:h>
      <text:p text:style-name="Text_20_body"><text:a xlink:type="simple" xlink:href="https://wiki.didosolutions.com/fxdemo/start" text:style-name="Internet_20_link" text:visited-style-name="Visited_20_Internet_20_Link"> Go to The FX Demo Root</text:a></text:p>
      <text:p text:style-name="Text_20_body">Part 0 provides the orientation, scope, structure, reading guidance, and governance rules for the Financial Systems Archetype document set.</text:p>
      <text:p text:style-name="Text_20_body">It explains how the document set is organised, how the parts relate to one another, and how readers should move through the material. It establishes the layering discipline used throughout the FX Demo documentation and defines the rules used to preserve meaning, traceability, auditability, and evidence across the document set.</text:p>
      <text:p text:style-name="Plugin_Wrap_Paragraph_Centered"><draw:a xlink:type="simple" xlink:href="https://wiki.didosolutions.com/fxdemo/start"><draw:frame draw:style-name="mediacenter" draw:name="0" text:anchor-type="paragraph" draw:z-index="0" svg:width="10.583333333333cm" svg:height="5.7727272727273cm"><draw:image xlink:href="Pictures/bbd902d94b204b9a3913945bf7a60afc.png" xlink:type="simple" xlink:show="embed" xlink:actuate="onLoad"/></draw:frame></draw:a></text:p>
      <text:p text:style-name="Text_20_body"><text:span text:style-name="Strong_20_Emphasis"><text:span text:style-name="Emphasis">Financial Systems Archetype</text:span></text:span></text:p>
      <text:p text:style-name="Text_20_body"><text:span text:style-name="Strong_20_Emphasis"><text:span text:style-name="Emphasis">Foreign Exchange (FX) Demo</text:span></text:span></text:p>
      <text:h text:style-name="Heading_20_2" text:outline-level="2"><text:bookmark-start text:name="__RefHeading___contents_2"/><text:bookmark-start text:name="contents"/>Contents<text:bookmark-end text:name="__RefHeading___contents_2"/><text:bookmark-end text:name="contents"/></text:h>
      <text:a xlink:type="simple" xlink:href="https://wiki.didosolutions.com/fxdemo/00-part/00-foreword/start" text:style-name="Internet_20_link" text:visited-style-name="Visited_20_Internet_20_Link">Foreword</text:a>
      <text:a xlink:type="simple" xlink:href="https://wiki.didosolutions.com/fxdemo/00-part/01-introduction/start" text:style-name="Internet_20_link" text:visited-style-name="Visited_20_Internet_20_Link">Introduction</text:a>
      <text:a xlink:type="simple" xlink:href="https://wiki.didosolutions.com/fxdemo/00-part/02-scope/start" text:style-name="Internet_20_link" text:visited-style-name="Visited_20_Internet_20_Link">1. Scope</text:a>
      <text:a xlink:type="simple" xlink:href="https://wiki.didosolutions.com/fxdemo/00-part/03-purpose/start" text:style-name="Internet_20_link" text:visited-style-name="Visited_20_Internet_20_Link">2. Purpose of the Document Set</text:a>
      <text:a xlink:type="simple" xlink:href="https://wiki.didosolutions.com/fxdemo/00-part/04-relationship-to-sdis-sip-ra/start" text:style-name="Internet_20_link" text:visited-style-name="Visited_20_Internet_20_Link">3. Relationship to SDIS/SIP-RA</text:a>
      <text:a xlink:type="simple" xlink:href="https://wiki.didosolutions.com/fxdemo/00-part/05-layered-document-structure/start" text:style-name="Internet_20_link" text:visited-style-name="Visited_20_Internet_20_Link">4. Layered Document Structure</text:a>
      <text:a xlink:type="simple" xlink:href="https://wiki.didosolutions.com/fxdemo/00-part/06-reading-the-architecture-as-an-onion/start" text:style-name="Internet_20_link" text:visited-style-name="Visited_20_Internet_20_Link">5. Reading the Architecture as an Onion</text:a>
      <text:a xlink:type="simple" xlink:href="https://wiki.didosolutions.com/fxdemo/00-part/07-document-responsibilities/start" text:style-name="Internet_20_link" text:visited-style-name="Visited_20_Internet_20_Link">6. Document Responsibilities</text:a>
      <text:a xlink:type="simple" xlink:href="https://wiki.didosolutions.com/fxdemo/00-part/08-layering-rules/start" text:style-name="Internet_20_link" text:visited-style-name="Visited_20_Internet_20_Link">7. Layering Rules</text:a>
      <text:a xlink:type="simple" xlink:href="https://wiki.didosolutions.com/fxdemo/00-part/09-navigation-guidance/start" text:style-name="Internet_20_link" text:visited-style-name="Visited_20_Internet_20_Link">8. Navigation Guidance</text:a>
      <text:a xlink:type="simple" xlink:href="https://wiki.didosolutions.com/fxdemo/00-part/10-status-existing-material/start" text:style-name="Internet_20_link" text:visited-style-name="Visited_20_Internet_20_Link">9. Status of Existing FX Demo and Phase 0 Material</text:a>
      <text:a xlink:type="simple" xlink:href="https://wiki.didosolutions.com/fxdemo/00-part/11-document-set-requirements/start" text:style-name="Internet_20_link" text:visited-style-name="Visited_20_Internet_20_Link">10. Document Set Requirements</text:a>
      <text:h text:style-name="Heading_20_2" text:outline-level="2"><text:bookmark-start text:name="__RefHeading___document_status_3"/><text:bookmark-start text:name="document_status"/>Document Status<text:bookmark-end text:name="__RefHeading___document_status_3"/><text:bookmark-end text:name="document_status"/></text:h>
      <text:p text:style-name="Text_20_body">StatusDraftOwnerDIDO Solutions Inc.Canonical page<text:a xlink:type="simple" xlink:href="https://wiki.didosolutions.com/fxdemo/part-0/start" text:style-name="Internet_20_link" text:visited-style-name="Visited_20_Internet_20_Link">part-0</text:a>Intended useEntry point for Part 0 of the FX Demo / Financial Systems Archetype documentation set.</text:p>
      <text:h text:style-name="Heading_20_2" text:outline-level="2"><text:bookmark-start text:name="__RefHeading___notes_for_editors_4"/><text:bookmark-start text:name="notes_for_editors"/>Notes for Editors<text:bookmark-end text:name="__RefHeading___notes_for_editors_4"/><text:bookmark-end text:name="notes_for_editors"/></text:h>
      <text:p text:style-name="Text_20_body">This document should be maintained as a set of linked wiki pages rather than a single monolithic page. Each major section should have its own stable URI so it can be referenced from other wiki pages, exported documents, presentations, AI-assisted tools, and semantic models.</text:p>
      <text:p text:style-name="Text_20_body">Do not rename pages once they have been cited externally unless a redirect or move plan is in pla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19:40</meta:creation-date>
    <dc:creator>Generated</dc:creator>
    <dc:date>2026-08-24T00::19:40</dc:date>
    <dc:language>en-US</dc:language>
    <meta:editing-cycles>1</meta:editing-cycles>
    <meta:editing-duration>PT0S</meta:editing-duration>
    <dc:title>fxdemo:00-part:start</dc:title>
  </office:meta>
</office:document-meta>
</file>