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11-document-set-requirements:start"/><text:bookmark-start text:name="__RefHeading___document_set_requirements_1"/><text:bookmark-start text:name="document_set_requirements"/>10. Document Set Requirements<text:bookmark-end text:name="__RefHeading___document_set_requirements_1"/><text:bookmark-end text:name="document_set_requirements"/></text:h>
      <text:p text:style-name="Text_20_body">This section identifies the normative requirements established by Part 0 for the Financial Systems Archetype document set. The canonical requirement statements are maintained in <text:a xlink:type="simple" xlink:href="https://wiki.didosolutions.com/fxdemo/99_part_annexes/annex-c-requirements/p0/section-10/start" text:style-name="Internet_20_link" text:visited-style-name="Visited_20_Internet_20_Link">Annex C: Requirements, Part 0, Section 10</text:a>.</text:p>
      <text:p text:style-name="Text_20_body"><text:span text:style-name="Strong_20_Emphasis">Table 10-1:</text:span> Part 0 document set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Requirement Summary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0/section-10/p0-req-10-001" text:style-name="Internet_20_link" text:visited-style-name="Visited_20_Internet_20_Link">P0-REQ-10-001</text:a> </text:p>
          </table:table-cell>
          <table:table-cell office:value-type="string" table:style-name="tablecell">
            <text:p text:style-name="tablealignleft"> Preserve separation between conceptual, logical, implementation, deployment, and evidence concern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0/section-10/p0-req-10-002" text:style-name="Internet_20_link" text:visited-style-name="Visited_20_Internet_20_Link">P0-REQ-10-002</text:a> </text:p>
          </table:table-cell>
          <table:table-cell office:value-type="string" table:style-name="tablecell">
            <text:p text:style-name="tablealignleft"> Define financial-system concepts before defining logical models, implementation profiles, or deployment profile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0/section-10/p0-req-10-003" text:style-name="Internet_20_link" text:visited-style-name="Visited_20_Internet_20_Link">P0-REQ-10-003</text:a> </text:p>
          </table:table-cell>
          <table:table-cell office:value-type="string" table:style-name="tablecell">
            <text:p text:style-name="tablealignleft"> Preserve traceability from conceptual elements to logical elements, implementation artefacts, deployment artefacts, and evidenc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0/section-10/p0-req-10-004" text:style-name="Internet_20_link" text:visited-style-name="Visited_20_Internet_20_Link">P0-REQ-10-004</text:a> </text:p>
          </table:table-cell>
          <table:table-cell office:value-type="string" table:style-name="tablecell">
            <text:p text:style-name="tablealignleft"> Prevent implementation technologies from redefining conceptual architectur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0/section-10/p0-req-10-005" text:style-name="Internet_20_link" text:visited-style-name="Visited_20_Internet_20_Link">P0-REQ-10-005</text:a> </text:p>
          </table:table-cell>
          <table:table-cell office:value-type="string" table:style-name="tablecell">
            <text:p text:style-name="tablealignleft"> Support additional financial domains, profiles, and deployment targets without changing the conceptual foundation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0/section-10/p0-req-10-006" text:style-name="Internet_20_link" text:visited-style-name="Visited_20_Internet_20_Link">P0-REQ-10-006</text:a> </text:p>
          </table:table-cell>
          <table:table-cell office:value-type="string" table:style-name="tablecell">
            <text:p text:style-name="tablealignleft"> Distinguish SDIS/SIP-RA as the parent reference architecture discipline from the Financial Systems Archetype as a financial-domain specialisation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4:32</meta:creation-date>
    <dc:creator>Generated</dc:creator>
    <dc:date>2026-08-23T21::44:32</dc:date>
    <dc:language>en-US</dc:language>
    <meta:editing-cycles>1</meta:editing-cycles>
    <meta:editing-duration>PT0S</meta:editing-duration>
    <dc:title>fxdemo:00-part:11-document-set-requirements:start</dc:title>
  </office:meta>
</office:document-meta>
</file>