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0-part:10-status-existing-material:start"/><text:bookmark-start text:name="__RefHeading___status_of_existing_fx_demo_and_phase_0_material_1"/><text:bookmark-start text:name="status_of_existing_fx_demo_and_phase_0_material"/>9. Status of Existing FX Demo and Phase 0 Material<text:bookmark-end text:name="__RefHeading___status_of_existing_fx_demo_and_phase_0_material_1"/><text:bookmark-end text:name="status_of_existing_fx_demo_and_phase_0_material"/></text:h>
      <text:p text:style-name="Text_20_body">The existing FX Demo Reference Architecture and Phase 0 Plan contain material from several layers. They include conceptual definitions, logical architecture, DDS/IDL mappings, Python implementation patterns, container deployment material, Crucible-related testability material, scripts, acceptance criteria, and evidence guidance.
The normalisation effort separates that material across the document set.</text:p>
      <text:p text:style-name="Text_20_body">Table 9-1: Normalised locations for existing FX Demo and Phase 0 material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Existing material </text:p>
          </table:table-cell>
          <table:table-cell office:value-type="string" table:style-name="tableheader">
            <text:p text:style-name="Table_20_Heading"> New location </text:p>
          </table:table-cell>
        </table:table-row>
        <table:table-row>
          <table:table-cell office:value-type="string" table:style-name="tablecell">
            <text:p text:style-name="tablealignleft"> Financial classification and conceptual terms </text:p>
          </table:table-cell>
          <table:table-cell office:value-type="string" table:style-name="tablecell">
            <text:p text:style-name="tablealignleft"> Part 1 </text:p>
          </table:table-cell>
        </table:table-row>
        <table:table-row>
          <table:table-cell office:value-type="string" table:style-name="tablecell">
            <text:p text:style-name="tablealignleft"> Logical Nodes, runtime planes, endpoints, and relationships </text:p>
          </table:table-cell>
          <table:table-cell office:value-type="string" table:style-name="tablecell">
            <text:p text:style-name="tablealignleft"> Part 2 </text:p>
          </table:table-cell>
        </table:table-row>
        <table:table-row>
          <table:table-cell office:value-type="string" table:style-name="tablecell">
            <text:p text:style-name="tablealignleft"> FX-specific logical profile </text:p>
          </table:table-cell>
          <table:table-cell office:value-type="string" table:style-name="tablecell">
            <text:p text:style-name="tablealignleft"> Part 3 </text:p>
          </table:table-cell>
        </table:table-row>
        <table:table-row>
          <table:table-cell office:value-type="string" table:style-name="tablecell">
            <text:p text:style-name="tablealignleft"> DDS, IDL, quality of service, Python, and container-image mappings </text:p>
          </table:table-cell>
          <table:table-cell office:value-type="string" table:style-name="tablecell">
            <text:p text:style-name="tablealignleft"> Part 4 </text:p>
          </table:table-cell>
        </table:table-row>
        <table:table-row>
          <table:table-cell office:value-type="string" table:style-name="tablecell">
            <text:p text:style-name="tablealignleft"> Kubernetes/K3s deployment, Crucible scenarios, acceptance checks, and evidence </text:p>
          </table:table-cell>
          <table:table-cell office:value-type="string" table:style-name="tablecell">
            <text:p text:style-name="tablealignleft"> Part 5 </text:p>
          </table:table-cell>
        </table:table-row>
        <table:table-row>
          <table:table-cell office:value-type="string" table:style-name="tablecell">
            <text:p text:style-name="tablealignleft"> Scripts, repository structure, and developer conventions </text:p>
          </table:table-cell>
          <table:table-cell office:value-type="string" table:style-name="tablecell">
            <text:p text:style-name="tablealignleft"> Developer handbook or repository documentation </text:p>
          </table:table-cell>
        </table:table-row>
      </table:table>
      <text:p text:style-name="Text_20_body">The normalisation effort avoids moving implementation details upward into the conceptual or logical parts. It places each topic in the layer where it belong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21::56:08</meta:creation-date>
    <dc:creator>Generated</dc:creator>
    <dc:date>2026-08-22T21::56:08</dc:date>
    <dc:language>en-US</dc:language>
    <meta:editing-cycles>1</meta:editing-cycles>
    <meta:editing-duration>PT0S</meta:editing-duration>
    <dc:title>fxdemo:00-part:10-status-existing-material:start</dc:title>
  </office:meta>
</office:document-meta>
</file>