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9-navigation-guidance:start"/><text:bookmark-start text:name="__RefHeading___navigation_guidance_1"/><text:bookmark-start text:name="navigation_guidance"/>8. Navigation Guidance<text:bookmark-end text:name="__RefHeading___navigation_guidance_1"/><text:bookmark-end text:name="navigation_guidance"/></text:h>
      <text:p text:style-name="Text_20_body">Readers should select the part that best answers the question they are trying to answer.</text:p>
      <text:p text:style-name="Text_20_body">Table 8-1: Navigation guide for selecting the appropriate document part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Question </text:p>
          </table:table-cell>
          <table:table-cell office:value-type="string" table:style-name="tableheader">
            <text:p text:style-name="Table_20_Heading"> Read </text:p>
          </table:table-cell>
        </table:table-row>
        <table:table-row>
          <table:table-cell office:value-type="string" table:style-name="tablecell">
            <text:p text:style-name="tablealignleft"> What are the durable financial system concepts? </text:p>
          </table:table-cell>
          <table:table-cell office:value-type="string" table:style-name="tablecell">
            <text:p text:style-name="tablealignleft"> Part 1: Conceptual Architecture </text:p>
          </table:table-cell>
        </table:table-row>
        <table:table-row>
          <table:table-cell office:value-type="string" table:style-name="tablecell">
            <text:p text:style-name="tablealignleft"> What is the platform-independent logical model? </text:p>
          </table:table-cell>
          <table:table-cell office:value-type="string" table:style-name="tablecell">
            <text:p text:style-name="tablealignleft"> Part 2: Logical Architecture / PIM </text:p>
          </table:table-cell>
        </table:table-row>
        <table:table-row>
          <table:table-cell office:value-type="string" table:style-name="tablecell">
            <text:p text:style-name="tablealignleft"> How does the model apply to Foreign Exchange? </text:p>
          </table:table-cell>
          <table:table-cell office:value-type="string" table:style-name="tablecell">
            <text:p text:style-name="tablealignleft"> Part 3: FX Demo Logical Profile </text:p>
          </table:table-cell>
        </table:table-row>
        <table:table-row>
          <table:table-cell office:value-type="string" table:style-name="tablecell">
            <text:p text:style-name="tablealignleft"> How does Phase 0 map the logical model to DDS, IDL, Python, and container images? </text:p>
          </table:table-cell>
          <table:table-cell office:value-type="string" table:style-name="tablecell">
            <text:p text:style-name="tablealignleft"> Part 4: Phase 0 Implementation Profile / PSM </text:p>
          </table:table-cell>
        </table:table-row>
        <table:table-row>
          <table:table-cell office:value-type="string" table:style-name="tablecell">
            <text:p text:style-name="tablealignleft"> How does Phase 0 run, deploy, test, and collect evidence? </text:p>
          </table:table-cell>
          <table:table-cell office:value-type="string" table:style-name="tablecell">
            <text:p text:style-name="tablealignleft"> Part 5: Phase 0 Deployment, Testability, and Evidence Plan </text:p>
          </table:table-cell>
        </table:table-row>
      </table:table>
      <text:p text:style-name="Text_20_body">A reader should not begin with Part 5 to understand the architecture. Part 5 explains how one implementation runs. It does not define the conceptual or logical architecture.
A developer working on Phase 0 may spend most of their time in Parts 4 and 5. An architect reviewing the separation of concerns should begin with Parts 1 and 2. A domain reviewer focused on FX should begin with Part 3. A reviewer assessing evidence should use Part 5 while tracing claims back through Parts 4, 3, 2, and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1:33</meta:creation-date>
    <dc:creator>Generated</dc:creator>
    <dc:date>2026-08-23T21::51:33</dc:date>
    <dc:language>en-US</dc:language>
    <meta:editing-cycles>1</meta:editing-cycles>
    <meta:editing-duration>PT0S</meta:editing-duration>
    <dc:title>fxdemo:00-part:09-navigation-guidance:start</dc:title>
  </office:meta>
</office:document-meta>
</file>