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0-part:08-layering-rules:start"/><text:bookmark-start text:name="__RefHeading___layering_rules_1"/><text:bookmark-start text:name="layering_rules"/>7. Layering Rules<text:bookmark-end text:name="__RefHeading___layering_rules_1"/><text:bookmark-end text:name="layering_rules"/></text:h>
      <text:p text:style-name="Text_20_body"><text:a xlink:type="simple" xlink:href="https://wiki.didosolutions.com/fxdemo/00-part/start" text:style-name="Internet_20_link" text:visited-style-name="Visited_20_Internet_20_Link"> Go to Top </text:a></text:p>
      <text:p text:style-name="Text_20_body">The document set uses the following layering rules.</text:p>
      <text:a xlink:type="simple" xlink:href="#fxdemo:00-part:08-layering-rules:start" text:style-name="Local_20_link" text:visited-style-name="Visited_20_Local_20_Link">7. Layering Rules</text:a>
      <text:a xlink:type="simple" xlink:href="https://wiki.didosolutions.com/fxdemo/00-part/08-layering-rules/07-1-concepts-precede-logical-models" text:style-name="Internet_20_link" text:visited-style-name="Visited_20_Internet_20_Link">7.1 Concepts Precede Logical Models</text:a>
      <text:a xlink:type="simple" xlink:href="https://wiki.didosolutions.com/fxdemo/00-part/08-layering-rules/07-2-logical-models-precede-implementation-mappings" text:style-name="Internet_20_link" text:visited-style-name="Visited_20_Internet_20_Link">7.2 Logical Models Precede Implementation Mappings</text:a>
      <text:a xlink:type="simple" xlink:href="https://wiki.didosolutions.com/fxdemo/00-part/08-layering-rules/07-3-implementation-profiles-realise-logical-models" text:style-name="Internet_20_link" text:visited-style-name="Visited_20_Internet_20_Link">7.3 Implementation Profiles: Realize Logical Models</text:a>
      <text:a xlink:type="simple" xlink:href="https://wiki.didosolutions.com/fxdemo/00-part/08-layering-rules/07-4-deployment-profiles-execute-implementation-profiles" text:style-name="Internet_20_link" text:visited-style-name="Visited_20_Internet_20_Link">7.4 Deployment Profiles Execute Implementation Profiles</text:a>
      <text:a xlink:type="simple" xlink:href="https://wiki.didosolutions.com/fxdemo/00-part/08-layering-rules/07-5-evidence-supports-claims" text:style-name="Internet_20_link" text:visited-style-name="Visited_20_Internet_20_Link">7.5 Evidence Supports Claims</text:a>
      <text:a xlink:type="simple" xlink:href="https://wiki.didosolutions.com/fxdemo/00-part/08-layering-rules/07-6-runtime-identifiers-do-not-replace-architectural-concepts" text:style-name="Internet_20_link" text:visited-style-name="Visited_20_Internet_20_Link">7.6 Runtime Identifiers Do Not Replace Architectural Concepts</text:a>
      <text:a xlink:type="simple" xlink:href="https://wiki.didosolutions.com/fxdemo/00-part/08-layering-rules/07-7-later-parts-must-preserve-traceability" text:style-name="Internet_20_link" text:visited-style-name="Visited_20_Internet_20_Link">7.7 Later Parts Must Preserve Traceability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8::08:40</meta:creation-date>
    <dc:creator>Generated</dc:creator>
    <dc:date>2026-08-22T18::08:40</dc:date>
    <dc:language>en-US</dc:language>
    <meta:editing-cycles>1</meta:editing-cycles>
    <meta:editing-duration>PT0S</meta:editing-duration>
    <dc:title>fxdemo:00-part:08-layering-rules:start</dc:title>
  </office:meta>
</office:document-meta>
</file>