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08-layering-rules:07-7-later-parts-must-preserve-traceability"/><text:bookmark-start text:name="__RefHeading___later_parts_must_preserve_traceability_1"/><text:bookmark-start text:name="later_parts_must_preserve_traceability"/>7.7 Later Parts Must Preserve Traceability<text:bookmark-end text:name="__RefHeading___later_parts_must_preserve_traceability_1"/><text:bookmark-end text:name="later_parts_must_preserve_traceability"/></text:h>
      <text:p text:style-name="Text_20_body"><text:a xlink:type="simple" xlink:href="https://wiki.didosolutions.com/fxdemo/00-part/start" text:style-name="Internet_20_link" text:visited-style-name="Visited_20_Internet_20_Link"> Go to Top </text:a></text:p>
      <text:p text:style-name="Text_20_body">Each part should preserve traceability to the relevant parent layer.
A logical element should trace back to the conceptual element it specialises in or the conceptual element it refines. An implementation artefact should trace back to the logical element it realises. A deployment artefact should trace to the implementation artefact it deploys. Evidence should trace to the claim it suppor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20:35</meta:creation-date>
    <dc:creator>Generated</dc:creator>
    <dc:date>2026-08-24T00::20:35</dc:date>
    <dc:language>en-US</dc:language>
    <meta:editing-cycles>1</meta:editing-cycles>
    <meta:editing-duration>PT0S</meta:editing-duration>
    <dc:title>fxdemo:00-part:08-layering-rules:07-7-later-parts-must-preserve-traceability</dc:title>
  </office:meta>
</office:document-meta>
</file>