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07-5-evidence-supports-claims"/><text:bookmark-start text:name="__RefHeading___evidence_supports_claims_1"/><text:bookmark-start text:name="evidence_supports_claims"/>7.5 Evidence Supports Claims<text:bookmark-end text:name="__RefHeading___evidence_supports_claims_1"/><text:bookmark-end text:name="evidence_supports_claims"/></text:h>
      <text:p text:style-name="Text_20_body">Evidence supports claims about architecture, implementation, deployment, execution, interpretation, or governance. Logs may contribute to evidence, but evidence is broader than logg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6:51</meta:creation-date>
    <dc:creator>Generated</dc:creator>
    <dc:date>2026-08-24T04::06:51</dc:date>
    <dc:language>en-US</dc:language>
    <meta:editing-cycles>1</meta:editing-cycles>
    <meta:editing-duration>PT0S</meta:editing-duration>
    <dc:title>fxdemo:00-part:08-layering-rules:07-5-evidence-supports-claims</dc:title>
  </office:meta>
</office:document-meta>
</file>