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8-layering-rules:07-4-deployment-profiles-execute-implementation-profiles"/><text:bookmark-start text:name="__RefHeading___deployment_profiles_execute_implementation_profiles_1"/><text:bookmark-start text:name="deployment_profiles_execute_implementation_profiles"/>7.4 Deployment Profiles Execute Implementation Profiles<text:bookmark-end text:name="__RefHeading___deployment_profiles_execute_implementation_profiles_1"/><text:bookmark-end text:name="deployment_profiles_execute_implementation_profiles"/></text:h>
      <text:p text:style-name="Text_20_body"><text:a xlink:type="simple" xlink:href="https://wiki.didosolutions.com/fxdemo/00-part/start" text:style-name="Internet_20_link" text:visited-style-name="Visited_20_Internet_20_Link"> Go to Top </text:a></text:p>
      <text:p text:style-name="Text_20_body">A deployment profile defines how implementation artefacts run in a concrete environment. For example, a Kubernetes or K3s profile may deploy containerised Nodes as pod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2:35</meta:creation-date>
    <dc:creator>Generated</dc:creator>
    <dc:date>2026-08-24T00::12:35</dc:date>
    <dc:language>en-US</dc:language>
    <meta:editing-cycles>1</meta:editing-cycles>
    <meta:editing-duration>PT0S</meta:editing-duration>
    <dc:title>fxdemo:00-part:08-layering-rules:07-4-deployment-profiles-execute-implementation-profiles</dc:title>
  </office:meta>
</office:document-meta>
</file>