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08-layering-rules:07-3-implementation-profiles-realise-logical-models"/><text:bookmark-start text:name="__RefHeading___implementation_profilesrealise_logical_models_1"/><text:bookmark-start text:name="implementation_profilesrealise_logical_models"/>7.3 Implementation Profiles: Realise Logical Models<text:bookmark-end text:name="__RefHeading___implementation_profilesrealise_logical_models_1"/><text:bookmark-end text:name="implementation_profilesrealise_logical_models"/></text:h>
      <text:p text:style-name="Text_20_body">An Implementation Profile / PSM maps logical elements to selected technologies. For example, the Phase 0 Implementation Profile may map Communication Endpoints to DDS Topics and Data Structure Definitions to IDL structur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31:22</meta:creation-date>
    <dc:creator>Generated</dc:creator>
    <dc:date>2026-08-23T20::31:22</dc:date>
    <dc:language>en-US</dc:language>
    <meta:editing-cycles>1</meta:editing-cycles>
    <meta:editing-duration>PT0S</meta:editing-duration>
    <dc:title>fxdemo:00-part:08-layering-rules:07-3-implementation-profiles-realise-logical-models</dc:title>
  </office:meta>
</office:document-meta>
</file>