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8-layering-rules:07-2-logical-models-precede-implementation-mappings"/><text:bookmark-start text:name="__RefHeading___logical_models_precede_implementation_mappings_1"/><text:bookmark-start text:name="logical_models_precede_implementation_mappings"/>7.2 Logical Models Precede Implementation Mappings<text:bookmark-end text:name="__RefHeading___logical_models_precede_implementation_mappings_1"/><text:bookmark-end text:name="logical_models_precede_implementation_mappings"/></text:h>
      <text:p text:style-name="Text_20_body">The Logical Architecture / PIM defines what the system means and how its parts relate before any implementation technology is selec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4:02</meta:creation-date>
    <dc:creator>Generated</dc:creator>
    <dc:date>2026-08-22T18::04:02</dc:date>
    <dc:language>en-US</dc:language>
    <meta:editing-cycles>1</meta:editing-cycles>
    <meta:editing-duration>PT0S</meta:editing-duration>
    <dc:title>fxdemo:00-part:08-layering-rules:07-2-logical-models-precede-implementation-mappings</dc:title>
  </office:meta>
</office:document-meta>
</file>