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1-concepts-precede-logical-models"/><text:bookmark-start text:name="__RefHeading___concepts_precede_logical_models_1"/><text:bookmark-start text:name="concepts_precede_logical_models"/>7.1 Concepts Precede Logical Models<text:bookmark-end text:name="__RefHeading___concepts_precede_logical_models_1"/><text:bookmark-end text:name="concepts_precede_logical_models"/></text:h>
      <text:p text:style-name="Text_20_body">Conceptual definitions come before logical relationships. A later logical model must use the conceptual vocabulary consistent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0::53:55</meta:creation-date>
    <dc:creator>Generated</dc:creator>
    <dc:date>2026-08-22T20::53:55</dc:date>
    <dc:language>en-US</dc:language>
    <meta:editing-cycles>1</meta:editing-cycles>
    <meta:editing-duration>PT0S</meta:editing-duration>
    <dc:title>fxdemo:00-part:08-layering-rules:07-1-concepts-precede-logical-models</dc:title>
  </office:meta>
</office:document-meta>
</file>