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6-reading-the-architecture-as-an-onion:start"/><text:bookmark-start text:name="__RefHeading___reading_the_architecture_as_an_onion_1"/><text:bookmark-start text:name="reading_the_architecture_as_an_onion"/>5. Reading the Architecture as an Onion<text:bookmark-end text:name="__RefHeading___reading_the_architecture_as_an_onion_1"/><text:bookmark-end text:name="reading_the_architecture_as_an_onion"/></text:h>
      <text:p text:style-name="Text_20_body">The architecture uses an onion structure.
At the centre are durable concepts. The next layer defines logical relationships. The next layer specialises those relationships for a financial domain or demonstration. The next layer maps the logical model to selected technologies. The outer layer defines physical deployment, testability, and evidence. Figure 5-1 represents these layers.</text:p>
      <text:p text:style-name="Preformatted_20_Text">Conceptual Architecture<text:line-break/>└── Logical Architecture / PIM<text:line-break/><text:s text:c="4"/>└── Domain Logical Profile<text:line-break/><text:s text:c="8"/>└── Implementation Profile / PSM<text:line-break/><text:s text:c="12"/>└── Deployment, Testability, and Evidence Plan</text:p>
      <text:p text:style-name="Text_20_body">Figure 5-1: Layered structure of the Financial Systems Archetype document layers
Each layer depends on the layer inside it.
The outer layers may specialise, realise, deploy, or test inner-layer concepts. They must not redefine those concepts.
Table 5-1: Examples of inner-layer concepts and later-layer realisation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Inner-layer concept </text:p>
          </table:table-cell>
          <table:table-cell office:value-type="string" table:style-name="tableheader">
            <text:p text:style-name="Table_20_Heading"> Later-layer realisation </text:p>
          </table:table-cell>
        </table:table-row>
        <table:table-row>
          <table:table-cell office:value-type="string" table:style-name="tablecell">
            <text:p text:style-name="tablealignleft"> Communication Endpoint </text:p>
          </table:table-cell>
          <table:table-cell office:value-type="string" table:style-name="tablecell">
            <text:p text:style-name="tablealignleft"> DDS Topic, API endpoint, message queue, event stream </text:p>
          </table:table-cell>
        </table:table-row>
        <table:table-row>
          <table:table-cell office:value-type="string" table:style-name="tablecell">
            <text:p text:style-name="tablealignleft"> Data Structure Definition </text:p>
          </table:table-cell>
          <table:table-cell office:value-type="string" table:style-name="tablecell">
            <text:p text:style-name="tablealignleft"> IDL structure, JSON Schema, XML Schema, UML/SysML model </text:p>
          </table:table-cell>
        </table:table-row>
        <table:table-row>
          <table:table-cell office:value-type="string" table:style-name="tablecell">
            <text:p text:style-name="tablealignleft"> Node </text:p>
          </table:table-cell>
          <table:table-cell office:value-type="string" table:style-name="tablecell">
            <text:p text:style-name="tablealignleft"> Process, container, pod, service, virtual machine </text:p>
          </table:table-cell>
        </table:table-row>
        <table:table-row>
          <table:table-cell office:value-type="string" table:style-name="tablecell">
            <text:p text:style-name="tablealignleft"> Runtime Plane </text:p>
          </table:table-cell>
          <table:table-cell office:value-type="string" table:style-name="tablecell">
            <text:p text:style-name="tablealignleft"> Topic namespace, DDS partition, Kubernetes namespace, network segment, security zone </text:p>
          </table:table-cell>
        </table:table-row>
        <table:table-row>
          <table:table-cell office:value-type="string" table:style-name="tablecell">
            <text:p text:style-name="tablealignleft"> Evidence </text:p>
          </table:table-cell>
          <table:table-cell office:value-type="string" table:style-name="tablecell">
            <text:p text:style-name="tablealignleft"> Logs, captured samples, test reports, deployment records, and Crucible records </text:p>
          </table:table-cell>
        </table:table-row>
      </table:table>
      <text:p text:style-name="Text_20_body">The later-layer realisation does not replace the inner-layer concep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1:59</meta:creation-date>
    <dc:creator>Generated</dc:creator>
    <dc:date>2026-08-24T08::01:59</dc:date>
    <dc:language>en-US</dc:language>
    <meta:editing-cycles>1</meta:editing-cycles>
    <meta:editing-duration>PT0S</meta:editing-duration>
    <dc:title>fxdemo:00-part:06-reading-the-architecture-as-an-onion:start</dc:title>
  </office:meta>
</office:document-meta>
</file>