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0-part:05-layered-document-structure:start"/><text:bookmark-start text:name="__RefHeading___layered_document_structure_1"/><text:bookmark-start text:name="layered_document_structure"/>4. Layered Document Structure<text:bookmark-end text:name="__RefHeading___layered_document_structure_1"/><text:bookmark-end text:name="layered_document_structure"/></text:h>
      <text:p text:style-name="Text_20_body">The Financial Systems Archetype uses a layered document structure.
Financial Systems Archetype</text:p>
      <text:p text:style-name="Text_20_body"><text:span text:style-name="Strong_20_Emphasis">Part 0:</text:span>	Document Set Overview and Reader’s Guide<text:span text:style-name="Strong_20_Emphasis">Part 1:</text:span>	Conceptual Architecture<text:span text:style-name="Strong_20_Emphasis">Part 2:</text:span>	Logical Architecture / PIM<text:span text:style-name="Strong_20_Emphasis">Part 3:</text:span>	FX Demo Logical Profile<text:span text:style-name="Strong_20_Emphasis">Part 4:</text:span>	Phase 0 Implementation Profile / PSM<text:span text:style-name="Strong_20_Emphasis">Part 5:</text:span>	Phase 0 Deployment, Testability, and Evidence PlanLater work may add more parts for additional financial domains, implementation profiles, deployment profiles, or evidence packages.
Later work may also add phase-specific extension profiles that introduce additional architectural planes or governance capabilities after the initial executable baseline has been established. For example, a later Phase 2 profile may introduce a Policy / Governance Plane and Release Plane to support policy-governed information sharing, authorised release, data sovereignty, data residency, metadata and aggregate views, and evidence for cross-boundary release. Such later profiles should trace back to the Conceptual Architecture and Logical Architecture / PIM rather than redefining them.
For example:
Part 3A:	Commercial Paper Logical Profile
Part 4A:	Commercial Paper Implementation Profile / PSM
Part 5A:	Commercial Paper Deployment, Testability, and Evidence Plan
The structure allows the Financial Systems Archetype to grow without turning one document into a mixed collection of concepts, implementation details, scripts, and test evidenc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9::45:33</meta:creation-date>
    <dc:creator>Generated</dc:creator>
    <dc:date>2026-08-22T19::45:33</dc:date>
    <dc:language>en-US</dc:language>
    <meta:editing-cycles>1</meta:editing-cycles>
    <meta:editing-duration>PT0S</meta:editing-duration>
    <dc:title>fxdemo:00-part:05-layered-document-structure:start</dc:title>
  </office:meta>
</office:document-meta>
</file>