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start"/><text:bookmark-start text:name="__RefHeading___general_topics_1"/><text:bookmark-start text:name="general_topics"/>General Topics<text:bookmark-end text:name="__RefHeading___general_topics_1"/><text:bookmark-end text:name="general_topics"/></text:h>
      <text:p text:style-name="Text_20_body">General Topics contains cross-cutting material of broad interest across DIDO Solutions efforts. This area provides reusable background, terminology, discussion, and architectural context for subjects such as semantics, FIBO, SBRM, SBVR, conceptual ontologies, OWL, RDF, model-driven architecture, governance, and standards-development practices.</text:p>
      <text:p text:style-name="Text_20_body">These topics support multiple reference architectures, demonstrations, and standards activities rather than belonging to a single project. The area provides a common location for shared concepts that promote consistency, reduce duplication, and improve alignment across DIDO Solutions' work product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2::59:46</meta:creation-date>
    <dc:creator>Generated</dc:creator>
    <dc:date>2026-08-24T02::59:46</dc:date>
    <dc:language>en-US</dc:language>
    <meta:editing-cycles>1</meta:editing-cycles>
    <meta:editing-duration>PT0S</meta:editing-duration>
    <dc:title>dido:start</dc:title>
  </office:meta>
</office:document-meta>
</file>