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13"/><text:bookmark-start text:name="__RefHeading___p4-req-21-9-013_1"/><text:bookmark-start text:name="p4-req-21-9-013"/>P4-REQ-21-9-013<text:bookmark-end text:name="__RefHeading___p4-req-21-9-013_1"/><text:bookmark-end text:name="p4-req-21-9-01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QoS profiles SHALL NOT redefine Runtime Planes, FX logical Communication Endpoints, FX logical information structures, or FX logical interaction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QoS profiles control implementation communication behavior. They do not define the architectural meaning of Runtime Planes, Communication Endpoints, information structures, or interaction patterns.</text:p>
      <text:p text:style-name="Text_20_body">This constraint preserves separation between the Part 3 FX Demo Logical Profile and the communication behavior selected for the Phase 0 DDS implement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QoS profiles;DDS Topic mappings;Runtime Plane mappings;FX logical Communication Endpoints;FX logical information structures; andFX logical interaction patter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QoS profiles do not redefine Part 3 logical architectural elements.</text:p>
      <text:p text:style-name="Text_20_body">Verification activities should include review checks confirming that:</text:p>
      <text:p text:style-name="Text_20_body">Runtime Plane definitions remain governed by Part 3;Communication Endpoint definitions remain governed by Part 3;logical information structures remain governed by Part 3;logical interaction patterns remain governed by Part 3; andQoS choices remain identifiable as implementation communication behavior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Part 3 logical architectural meaning and the Phase 0 QoS implementation model.</text:p>
      <text:p text:style-name="Text_20_body">Related requirement identifiers:</text:p>
      <text:a xlink:type="simple" xlink:href="https://wiki.didosolutions.com/dido/99_annexes/annex-d-requirements/part-04/p4-req-21-9-001" text:style-name="Internet_20_link" text:visited-style-name="Visited_20_Internet_20_Link">P4-REQ-21-9-001</text:a>
      <text:a xlink:type="simple" xlink:href="https://wiki.didosolutions.com/dido/99_annexes/annex-d-requirements/part-04/p4-req-21-9-012" text:style-name="Internet_20_link" text:visited-style-name="Visited_20_Internet_20_Link">P4-REQ-21-9-012</text:a>
      <text:a xlink:type="simple" xlink:href="https://wiki.didosolutions.com/dido/99_annexes/annex-d-requirements/part-04/p4-req-21-7-008" text:style-name="Internet_20_link" text:visited-style-name="Visited_20_Internet_20_Link">P4-REQ-21-7-008</text:a>
      <text:a xlink:type="simple" xlink:href="https://wiki.didosolutions.com/dido/99_annexes/annex-d-requirements/part-04/p4-req-21-5-011" text:style-name="Internet_20_link" text:visited-style-name="Visited_20_Internet_20_Link">P4-REQ-21-5-011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6:56</meta:creation-date>
    <dc:creator>Generated</dc:creator>
    <dc:date>2026-08-22T17::16:56</dc:date>
    <dc:language>en-US</dc:language>
    <meta:editing-cycles>1</meta:editing-cycles>
    <meta:editing-duration>PT0S</meta:editing-duration>
    <dc:title>dido:99_annexes:annex-d-requirements:part-04:p4-req-21-9-013</dc:title>
  </office:meta>
</office:document-meta>
</file>