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9-012"/><text:bookmark-start text:name="__RefHeading___p4-req-21-9-012_1"/><text:bookmark-start text:name="p4-req-21-9-012"/>P4-REQ-21-9-012<text:bookmark-end text:name="__RefHeading___p4-req-21-9-012_1"/><text:bookmark-end text:name="p4-req-21-9-01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QoS profile mapping SHALL preserve traceability to the applicable FX logical Communication Endpoint and Runtime Plan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9: QoS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QoS profiles implement communication behavior for logical exchanges and must remain connected to both the Communication Endpoint and Runtime Plane purpose that justify their selection.</text:p>
      <text:p text:style-name="Text_20_body">Preserving these relationships allows reviewers to determine why a profile exists and whether its communication behavior remains consistent with the FX Demo Logical Profil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QoS profile mappings;FX logical Communication Endpoints;Runtime Plane mappings;DDS Topic mappings; andconfiguration artifac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QoS profile mapping preserves traceability to the applicable FX logical Communication Endpoint and Runtime Plane.</text:p>
      <text:p text:style-name="Text_20_body">Verification activities should include review checks confirming that:</text:p>
      <text:p text:style-name="Text_20_body">the applicable Communication Endpoint is identifiable;the applicable Runtime Plane is identifiable;QoS behavior is consistent with both relationships; andmapping changes preserve or explicitly update traceability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backward traceability from Phase 0 QoS profiles to their applicable Part 3 Communication Endpoint and Runtime Plane sources.</text:p>
      <text:p text:style-name="Text_20_body">Related requirement identifiers:</text:p>
      <text:a xlink:type="simple" xlink:href="https://wiki.didosolutions.com/dido/99_annexes/annex-d-requirements/part-04/p4-req-21-9-002" text:style-name="Internet_20_link" text:visited-style-name="Visited_20_Internet_20_Link">P4-REQ-21-9-002</text:a>
      <text:a xlink:type="simple" xlink:href="https://wiki.didosolutions.com/dido/99_annexes/annex-d-requirements/part-04/p4-req-21-9-003" text:style-name="Internet_20_link" text:visited-style-name="Visited_20_Internet_20_Link">P4-REQ-21-9-003</text:a>
      <text:a xlink:type="simple" xlink:href="https://wiki.didosolutions.com/dido/99_annexes/annex-d-requirements/part-04/p4-req-21-9-011" text:style-name="Internet_20_link" text:visited-style-name="Visited_20_Internet_20_Link">P4-REQ-21-9-011</text:a>
      <text:a xlink:type="simple" xlink:href="https://wiki.didosolutions.com/dido/99_annexes/annex-d-requirements/part-04/p4-req-21-9-013" text:style-name="Internet_20_link" text:visited-style-name="Visited_20_Internet_20_Link">P4-REQ-21-9-013</text:a>
      <text:p text:style-name="Text_20_body">Related source section:</text:p>
      <text:a xlink:type="simple" xlink:href="https://wiki.didosolutions.com/fxdemo/04-part/21-phase-0-implementation-requirements/21-9-qos-profile-requirements/start" text:style-name="Internet_20_link" text:visited-style-name="Visited_20_Internet_20_Link">21.9 QoS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7:09</meta:creation-date>
    <dc:creator>Generated</dc:creator>
    <dc:date>2026-08-22T17::17:09</dc:date>
    <dc:language>en-US</dc:language>
    <meta:editing-cycles>1</meta:editing-cycles>
    <meta:editing-duration>PT0S</meta:editing-duration>
    <dc:title>dido:99_annexes:annex-d-requirements:part-04:p4-req-21-9-012</dc:title>
  </office:meta>
</office:document-meta>
</file>