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11"/><text:bookmark-start text:name="__RefHeading___p4-req-21-9-011_1"/><text:bookmark-start text:name="p4-req-21-9-011"/>P4-REQ-21-9-011<text:bookmark-end text:name="__RefHeading___p4-req-21-9-011_1"/><text:bookmark-end text:name="p4-req-21-9-01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the configuration artifact that defines the profi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QoS profile must be tied to a governed configuration artifact so that its selected behavior can be reviewed, reproduced, changed, and versioned consistently.</text:p>
      <text:p text:style-name="Text_20_body">Identifying the defining configuration artifact prevents QoS behavior from becoming an undocumented runtime choi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configuration artifacts;DDS configuration;repository locations; andimplementation gover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the configuration artifact that defines the profile.</text:p>
      <text:p text:style-name="Text_20_body">Verification activities should include review checks confirming that:</text:p>
      <text:p text:style-name="Text_20_body">the configuration artifact is identifiable;the artifact resides in an approved repository location;the defined profile matches the mapping;changes are governed; andthe applicable configuration version is review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each Phase 0 QoS profile mapping to its governed configuration source.</text:p>
      <text:p text:style-name="Text_20_body">Related requirement identifiers:</text:p>
      <text:a xlink:type="simple" xlink:href="https://wiki.didosolutions.com/dido/99_annexes/annex-d-requirements/part-04/p4-req-21-9-001" text:style-name="Internet_20_link" text:visited-style-name="Visited_20_Internet_20_Link">P4-REQ-21-9-001</text:a>
      <text:a xlink:type="simple" xlink:href="https://wiki.didosolutions.com/dido/99_annexes/annex-d-requirements/part-04/p4-req-21-9-012" text:style-name="Internet_20_link" text:visited-style-name="Visited_20_Internet_20_Link">P4-REQ-21-9-012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8:56</meta:creation-date>
    <dc:creator>Generated</dc:creator>
    <dc:date>2026-08-23T21::58:56</dc:date>
    <dc:language>en-US</dc:language>
    <meta:editing-cycles>1</meta:editing-cycles>
    <meta:editing-duration>PT0S</meta:editing-duration>
    <dc:title>dido:99_annexes:annex-d-requirements:part-04:p4-req-21-9-011</dc:title>
  </office:meta>
</office:document-meta>
</file>