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10"/><text:bookmark-start text:name="__RefHeading___p4-req-21-9-010_1"/><text:bookmark-start text:name="p4-req-21-9-010"/>P4-REQ-21-9-010<text:bookmark-end text:name="__RefHeading___p4-req-21-9-010_1"/><text:bookmark-end text:name="p4-req-21-9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identify publisher and subscriber compatibility expecta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DS communication depends on compatible QoS expectations between publishers and subscribers.</text:p>
      <text:p text:style-name="Text_20_body">Explicit compatibility expectations allow reviewers to determine whether participating implementations can communicate using the selected reliability, durability, history, ordering, liveliness, and related QoS behavio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DDS publishers;DDS subscribers;DDS Topic mappings; andcommunication compatibility review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identifies publisher and subscriber compatibility expectations.</text:p>
      <text:p text:style-name="Text_20_body">Verification activities should include review checks confirming that:</text:p>
      <text:p text:style-name="Text_20_body">publisher expectations are identified;subscriber expectations are identified;selected QoS settings are compatible;incompatible combinations are detected during review; andcompatibility changes follow implementation governanc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QoS profile mappings to publisher and subscriber compatibility expectations.</text:p>
      <text:p text:style-name="Text_20_body">Related requirement identifiers:</text:p>
      <text:a xlink:type="simple" xlink:href="https://wiki.didosolutions.com/dido/99_annexes/annex-d-requirements/part-04/p4-req-21-9-005" text:style-name="Internet_20_link" text:visited-style-name="Visited_20_Internet_20_Link">P4-REQ-21-9-005</text:a>
      <text:a xlink:type="simple" xlink:href="https://wiki.didosolutions.com/dido/99_annexes/annex-d-requirements/part-04/p4-req-21-9-006" text:style-name="Internet_20_link" text:visited-style-name="Visited_20_Internet_20_Link">P4-REQ-21-9-006</text:a>
      <text:a xlink:type="simple" xlink:href="https://wiki.didosolutions.com/dido/99_annexes/annex-d-requirements/part-04/p4-req-21-9-008" text:style-name="Internet_20_link" text:visited-style-name="Visited_20_Internet_20_Link">P4-REQ-21-9-008</text:a>
      <text:a xlink:type="simple" xlink:href="https://wiki.didosolutions.com/dido/99_annexes/annex-d-requirements/part-04/p4-req-21-9-009" text:style-name="Internet_20_link" text:visited-style-name="Visited_20_Internet_20_Link">P4-REQ-21-9-009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13</meta:creation-date>
    <dc:creator>Generated</dc:creator>
    <dc:date>2026-08-22T17::17:13</dc:date>
    <dc:language>en-US</dc:language>
    <meta:editing-cycles>1</meta:editing-cycles>
    <meta:editing-duration>PT0S</meta:editing-duration>
    <dc:title>dido:99_annexes:annex-d-requirements:part-04:p4-req-21-9-010</dc:title>
  </office:meta>
</office:document-meta>
</file>