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9"/><text:bookmark-start text:name="__RefHeading___p4-req-21-9-009_1"/><text:bookmark-start text:name="p4-req-21-9-009"/>P4-REQ-21-9-009<text:bookmark-end text:name="__RefHeading___p4-req-21-9-009_1"/><text:bookmark-end text:name="p4-req-21-9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expected liveliness or availability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iveliness and availability behavior supports detection of implementation participants that become unavailable, silent, or unable to perform their expected communication responsibilities.</text:p>
      <text:p text:style-name="Text_20_body">Explicit expectations allow Phase 0 to align participant availability detection with the communication purpose and operational needs of the applicable Runtime Pla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publishers;DDS subscribers;implementation participants; andapplicable health and operational behavior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expected liveliness or availability behavior.</text:p>
      <text:p text:style-name="Text_20_body">Verification activities should include review checks confirming that:</text:p>
      <text:p text:style-name="Text_20_body">the expected behavior is stated;applicable participant unavailability can be detected where required;publisher and subscriber settings are compatible; andthe selected behavior supports the applicable Runtime Plane purpo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liveliness or availability expectation associated with each Phase 0 QoS profile mapping.</text:p>
      <text:p text:style-name="Text_20_body">Related requirement identifiers:</text:p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10" text:style-name="Internet_20_link" text:visited-style-name="Visited_20_Internet_20_Link">P4-REQ-21-9-010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3:58</meta:creation-date>
    <dc:creator>Generated</dc:creator>
    <dc:date>2026-08-24T02::33:58</dc:date>
    <dc:language>en-US</dc:language>
    <meta:editing-cycles>1</meta:editing-cycles>
    <meta:editing-duration>PT0S</meta:editing-duration>
    <dc:title>dido:99_annexes:annex-d-requirements:part-04:p4-req-21-9-009</dc:title>
  </office:meta>
</office:document-meta>
</file>